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8000002E4504BEB9F.jpg" manifest:media-type="image/jpeg"/>
  <manifest:file-entry manifest:full-path="Pictures/1000000100000153000002C260231118.png" manifest:media-type="image/png"/>
  <manifest:file-entry manifest:full-path="Pictures/1000000000000168000002E4F3F8B7BC.jpg" manifest:media-type="image/jpeg"/>
  <manifest:file-entry manifest:full-path="Pictures/100000000000005200000041162C7D1E.jpg" manifest:media-type="image/jpeg"/>
  <manifest:file-entry manifest:full-path="Pictures/100000000000003B00000039ACC7213C.jpg" manifest:media-type="image/jpeg"/>
  <manifest:file-entry manifest:full-path="Pictures/10000000000005C8000002D011045C78.jpg" manifest:media-type="image/jpeg"/>
  <manifest:file-entry manifest:full-path="Pictures/10000000000002D0000005C83EDDE196.jpg" manifest:media-type="image/jpeg"/>
  <manifest:file-entry manifest:full-path="Pictures/10000001000000EF00000107D4F7D36F.png" manifest:media-type="image/png"/>
  <manifest:file-entry manifest:full-path="Pictures/10000000000002D0000005C8488BDD29.jpg" manifest:media-type="image/jpeg"/>
  <manifest:file-entry manifest:full-path="Pictures/10000000000002E400000168473010B1.jpg" manifest:media-type="image/jpeg"/>
  <manifest:file-entry manifest:full-path="Pictures/1000000100000153000002C2C65D3682.png" manifest:media-type="image/png"/>
  <manifest:file-entry manifest:full-path="Pictures/10000000000002D0000005C8320359E9.jpg" manifest:media-type="image/jpeg"/>
  <manifest:file-entry manifest:full-path="Pictures/10000001000000A4000000660359A500.png" manifest:media-type="image/png"/>
  <manifest:file-entry manifest:full-path="Pictures/100000010000025A0000004044A812D1.png" manifest:media-type="image/png"/>
  <manifest:file-entry manifest:full-path="Pictures/100000010000025A00000040F1A4A1CB.png" manifest:media-type="image/png"/>
  <manifest:file-entry manifest:full-path="Pictures/1000000100000168000002671BA7F3CF.png" manifest:media-type="image/png"/>
  <manifest:file-entry manifest:full-path="Pictures/10000000000002C8000000A8E27F04A9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Color Emoji" svg:font-family="'Noto Color Emoji'"/>
    <style:font-face style:name="Noto Sans CJK SC" svg:font-family="'Noto Sans CJK SC'" style:font-pitch="variable"/>
    <style:font-face style:name="Noto Serif CJK SC" svg:font-family="'Noto Serif CJK SC'" style:font-pitch="variable"/>
    <style:font-face style:name="Noto Serif CJK SC1" svg:font-family="'Noto Serif CJK SC'" style:font-family-generic="system" style:font-pitch="variable"/>
    <style:font-face style:name="OpenSymbol" svg:font-family="OpenSymbol" style:font-charset="x-symbol"/>
    <style:font-face style:name="OpenSymbol1" svg:font-family="OpenSymbol"/>
    <style:font-face style:name="OpenSymbol2" svg:font-family="OpenSymbol, 'Arial Unicode MS'" style:font-charset="x-symbol"/>
    <style:font-face style:name="OpenSymbol3" svg:font-family="OpenSymbol, 'Arial Unicode MS'"/>
    <style:font-face style:name="Symbol" svg:font-family="Symbol" style:font-charset="x-symbol"/>
  </office:font-face-decls>
  <office:automatic-styles>
    <style:style style:name="P1" style:family="paragraph" style:parent-style-name="Text_20_body">
      <style:paragraph-properties fo:break-before="page"/>
      <style:text-properties officeooo:rsid="001e5be6"/>
    </style:style>
    <style:style style:name="P2" style:family="paragraph" style:parent-style-name="Standard">
      <style:text-properties officeooo:rsid="001e5be6" officeooo:paragraph-rsid="009869ad"/>
    </style:style>
    <style:style style:name="P3" style:family="paragraph" style:parent-style-name="Standard">
      <style:text-properties officeooo:rsid="001e5be6" officeooo:paragraph-rsid="009a099c"/>
    </style:style>
    <style:style style:name="P4" style:family="paragraph" style:parent-style-name="Standard">
      <style:text-properties officeooo:rsid="001e5be6" officeooo:paragraph-rsid="009a91f9"/>
    </style:style>
    <style:style style:name="P5" style:family="paragraph" style:parent-style-name="Text_20_body">
      <style:text-properties officeooo:rsid="00266ac7" officeooo:paragraph-rsid="00266ac7"/>
    </style:style>
    <style:style style:name="P6" style:family="paragraph" style:parent-style-name="Text_20_body">
      <style:text-properties officeooo:rsid="00266ac7" officeooo:paragraph-rsid="005f66f6"/>
    </style:style>
    <style:style style:name="P7" style:family="paragraph" style:parent-style-name="Text_20_body">
      <style:paragraph-properties fo:break-before="page"/>
      <style:text-properties officeooo:rsid="00266ac7" officeooo:paragraph-rsid="005f66f6"/>
    </style:style>
    <style:style style:name="P8" style:family="paragraph" style:parent-style-name="Text_20_body">
      <style:text-properties officeooo:rsid="002cb7c5" officeooo:paragraph-rsid="002cb7c5"/>
    </style:style>
    <style:style style:name="P9" style:family="paragraph" style:parent-style-name="Standard">
      <style:text-properties officeooo:rsid="0022c31e" officeooo:paragraph-rsid="002eef4b"/>
    </style:style>
    <style:style style:name="P10" style:family="paragraph" style:parent-style-name="Standard">
      <style:text-properties officeooo:rsid="003c57f8" officeooo:paragraph-rsid="003c57f8"/>
    </style:style>
    <style:style style:name="P11" style:family="paragraph" style:parent-style-name="Text_20_body">
      <style:text-properties officeooo:rsid="003c57f8" officeooo:paragraph-rsid="003c57f8"/>
    </style:style>
    <style:style style:name="P12" style:family="paragraph" style:parent-style-name="Text_20_body">
      <style:text-properties officeooo:rsid="00434e9c" officeooo:paragraph-rsid="00434e9c"/>
    </style:style>
    <style:style style:name="P13" style:family="paragraph" style:parent-style-name="Text_20_body">
      <style:text-properties officeooo:rsid="0043b898" officeooo:paragraph-rsid="0043b898"/>
    </style:style>
    <style:style style:name="P14" style:family="paragraph" style:parent-style-name="Text_20_body">
      <style:text-properties officeooo:paragraph-rsid="0044e633"/>
    </style:style>
    <style:style style:name="P15" style:family="paragraph" style:parent-style-name="Text_20_body">
      <style:text-properties officeooo:rsid="0053d6c8" officeooo:paragraph-rsid="0053d6c8"/>
    </style:style>
    <style:style style:name="P16" style:family="paragraph" style:parent-style-name="Text_20_body">
      <style:text-properties officeooo:rsid="005bd16a" officeooo:paragraph-rsid="005bd16a"/>
    </style:style>
    <style:style style:name="P17" style:family="paragraph" style:parent-style-name="Text_20_body">
      <style:text-properties officeooo:paragraph-rsid="005f66f6"/>
    </style:style>
    <style:style style:name="P18" style:family="paragraph" style:parent-style-name="Text_20_body">
      <style:text-properties officeooo:rsid="001e47ed" officeooo:paragraph-rsid="001e47ed"/>
    </style:style>
    <style:style style:name="P19" style:family="paragraph" style:parent-style-name="Text_20_body">
      <style:text-properties officeooo:rsid="0024f469" officeooo:paragraph-rsid="0024f469"/>
    </style:style>
    <style:style style:name="P20" style:family="paragraph" style:parent-style-name="Text_20_body">
      <style:text-properties officeooo:rsid="004e3838" officeooo:paragraph-rsid="004e3838"/>
    </style:style>
    <style:style style:name="P21" style:family="paragraph" style:parent-style-name="Title">
      <style:text-properties officeooo:paragraph-rsid="0061dc84"/>
    </style:style>
    <style:style style:name="P22" style:family="paragraph" style:parent-style-name="Text_20_body">
      <style:paragraph-properties fo:break-before="page"/>
      <style:text-properties officeooo:rsid="00434078" officeooo:paragraph-rsid="006b501d"/>
    </style:style>
    <style:style style:name="P23" style:family="paragraph" style:parent-style-name="Text_20_body">
      <style:text-properties officeooo:rsid="006b501d" officeooo:paragraph-rsid="006b501d"/>
    </style:style>
    <style:style style:name="P24" style:family="paragraph" style:parent-style-name="Text_20_body">
      <style:text-properties officeooo:rsid="006918b3" officeooo:paragraph-rsid="006918b3"/>
    </style:style>
    <style:style style:name="P25" style:family="paragraph" style:parent-style-name="Text_20_body">
      <style:text-properties officeooo:rsid="00696c6b" officeooo:paragraph-rsid="00696c6b"/>
    </style:style>
    <style:style style:name="P26" style:family="paragraph" style:parent-style-name="Text_20_body">
      <style:text-properties officeooo:paragraph-rsid="006b501d"/>
    </style:style>
    <style:style style:name="P27" style:family="paragraph" style:parent-style-name="Text_20_body">
      <style:paragraph-properties fo:break-before="page"/>
      <style:text-properties officeooo:paragraph-rsid="006b501d"/>
    </style:style>
    <style:style style:name="P28" style:family="paragraph" style:parent-style-name="Text_20_body">
      <style:text-properties officeooo:paragraph-rsid="002fea32"/>
    </style:style>
    <style:style style:name="P29" style:family="paragraph" style:parent-style-name="Text_20_body">
      <style:paragraph-properties fo:break-before="page"/>
      <style:text-properties officeooo:paragraph-rsid="002fea32"/>
    </style:style>
    <style:style style:name="P30" style:family="paragraph" style:parent-style-name="Text_20_body">
      <style:text-properties officeooo:rsid="006e4cfa" officeooo:paragraph-rsid="006e4cfa"/>
    </style:style>
    <style:style style:name="P31" style:family="paragraph" style:parent-style-name="Text_20_body">
      <style:text-properties officeooo:rsid="006ffb6c" officeooo:paragraph-rsid="006ffb6c"/>
    </style:style>
    <style:style style:name="P32" style:family="paragraph" style:parent-style-name="Text_20_body">
      <style:text-properties style:font-name="Noto Color Emoji" officeooo:rsid="007118d4" officeooo:paragraph-rsid="006ffb6c" style:font-name-asian="Noto Color Emoji" style:font-name-complex="Noto Color Emoji"/>
    </style:style>
    <style:style style:name="P33" style:family="paragraph" style:parent-style-name="Standard">
      <style:text-properties officeooo:rsid="0075eaf3" officeooo:paragraph-rsid="0075eaf3"/>
    </style:style>
    <style:style style:name="P34" style:family="paragraph" style:parent-style-name="Text_20_body">
      <style:text-properties officeooo:rsid="004e6f15" officeooo:paragraph-rsid="007c4355"/>
    </style:style>
    <style:style style:name="P35" style:family="paragraph" style:parent-style-name="Text_20_body">
      <style:text-properties officeooo:rsid="007f339b" officeooo:paragraph-rsid="0094370f"/>
    </style:style>
    <style:style style:name="P36" style:family="paragraph" style:parent-style-name="Text_20_body">
      <style:text-properties officeooo:rsid="009198f1" officeooo:paragraph-rsid="009198f1"/>
    </style:style>
    <style:style style:name="P37" style:family="paragraph" style:parent-style-name="Standard">
      <style:text-properties officeooo:rsid="0094d943" officeooo:paragraph-rsid="0094d943"/>
    </style:style>
    <style:style style:name="P38" style:family="paragraph" style:parent-style-name="Standard">
      <style:text-properties officeooo:rsid="009a099c" officeooo:paragraph-rsid="009a91f9"/>
    </style:style>
    <style:style style:name="P39" style:family="paragraph" style:parent-style-name="Text_20_body">
      <style:text-properties officeooo:rsid="009a91f9" officeooo:paragraph-rsid="009a91f9"/>
    </style:style>
    <style:style style:name="P40" style:family="paragraph" style:parent-style-name="Heading_20_1">
      <style:text-properties officeooo:rsid="009869ad" officeooo:paragraph-rsid="009869ad"/>
    </style:style>
    <style:style style:name="P41" style:family="paragraph" style:parent-style-name="Heading_20_1">
      <style:paragraph-properties fo:break-before="page"/>
      <style:text-properties officeooo:paragraph-rsid="002da6dd"/>
    </style:style>
    <style:style style:name="P42" style:family="paragraph" style:parent-style-name="Heading_20_1">
      <style:text-properties officeooo:rsid="00434078" officeooo:paragraph-rsid="006b501d"/>
    </style:style>
    <style:style style:name="P43" style:family="paragraph" style:parent-style-name="Heading_20_2">
      <style:text-properties officeooo:rsid="002eef4b" officeooo:paragraph-rsid="002eef4b"/>
    </style:style>
    <style:style style:name="P44" style:family="paragraph" style:parent-style-name="Heading_20_2">
      <style:text-properties officeooo:paragraph-rsid="0053d6c8"/>
    </style:style>
    <style:style style:name="P45" style:family="paragraph" style:parent-style-name="Heading_20_2">
      <style:paragraph-properties fo:break-before="page"/>
      <style:text-properties officeooo:paragraph-rsid="0053d6c8"/>
    </style:style>
    <style:style style:name="P46" style:family="paragraph" style:parent-style-name="Heading_20_2">
      <style:paragraph-properties fo:break-before="page"/>
      <style:text-properties officeooo:paragraph-rsid="005f66f6"/>
    </style:style>
    <style:style style:name="P47" style:family="paragraph" style:parent-style-name="Heading_20_2">
      <style:text-properties officeooo:rsid="0075eaf3" officeooo:paragraph-rsid="0075eaf3"/>
    </style:style>
    <style:style style:name="P48" style:family="paragraph" style:parent-style-name="Heading_20_2">
      <style:text-properties officeooo:rsid="0094370f" officeooo:paragraph-rsid="0094370f"/>
    </style:style>
    <style:style style:name="P49" style:family="paragraph" style:parent-style-name="Heading_20_2">
      <style:text-properties officeooo:rsid="008bb8cb" officeooo:paragraph-rsid="008bb8cb"/>
    </style:style>
    <style:style style:name="P50" style:family="paragraph" style:parent-style-name="Heading_20_3">
      <style:text-properties officeooo:paragraph-rsid="005f66f6"/>
    </style:style>
    <style:style style:name="P51" style:family="paragraph" style:parent-style-name="Heading_20_3">
      <style:text-properties officeooo:paragraph-rsid="003e91fc"/>
    </style:style>
    <style:style style:name="P52" style:family="paragraph" style:parent-style-name="Heading_20_3">
      <style:paragraph-properties fo:break-before="page"/>
      <style:text-properties officeooo:paragraph-rsid="003c57f8"/>
    </style:style>
    <style:style style:name="P53" style:family="paragraph" style:parent-style-name="Heading_20_3">
      <style:text-properties officeooo:rsid="006b501d" officeooo:paragraph-rsid="006b501d"/>
    </style:style>
    <style:style style:name="P54" style:family="paragraph" style:parent-style-name="Heading_20_4">
      <style:text-properties officeooo:paragraph-rsid="00761c79"/>
    </style:style>
    <style:style style:name="P55" style:family="paragraph" style:parent-style-name="Heading_20_4">
      <style:text-properties officeooo:paragraph-rsid="0053d6c8"/>
    </style:style>
    <style:style style:name="P56" style:family="paragraph" style:parent-style-name="Heading_20_4">
      <style:paragraph-properties fo:text-align="center" style:justify-single-word="false"/>
    </style:style>
    <style:style style:name="P57" style:family="paragraph" style:parent-style-name="Heading_20_4">
      <style:text-properties officeooo:rsid="005bd16a" officeooo:paragraph-rsid="005bd16a"/>
    </style:style>
    <style:style style:name="P58" style:family="paragraph" style:parent-style-name="Standard" style:list-style-name="L2">
      <style:text-properties officeooo:paragraph-rsid="008e32b5"/>
    </style:style>
    <style:style style:name="P59" style:family="paragraph" style:parent-style-name="Standard" style:list-style-name="L9">
      <style:text-properties officeooo:rsid="009a91f9" officeooo:paragraph-rsid="009a91f9"/>
    </style:style>
    <style:style style:name="P60" style:family="paragraph" style:parent-style-name="Standard" style:list-style-name="L10">
      <style:text-properties officeooo:paragraph-rsid="005f66f6"/>
    </style:style>
    <style:style style:name="P61" style:family="paragraph" style:parent-style-name="Standard" style:list-style-name="L10">
      <style:text-properties officeooo:paragraph-rsid="009c672c"/>
    </style:style>
    <style:style style:name="P62" style:family="paragraph" style:parent-style-name="Standard" style:list-style-name="L11">
      <style:text-properties officeooo:rsid="001e47ed" officeooo:paragraph-rsid="005f66f6"/>
    </style:style>
    <style:style style:name="P63" style:family="paragraph" style:parent-style-name="Standard" style:list-style-name="L11">
      <style:text-properties officeooo:rsid="001e47ed" officeooo:paragraph-rsid="009dedfb"/>
    </style:style>
    <style:style style:name="P64" style:family="paragraph" style:parent-style-name="Standard" style:list-style-name="L11">
      <style:text-properties officeooo:rsid="008fff8f" officeooo:paragraph-rsid="008fff8f"/>
    </style:style>
    <style:style style:name="P65" style:family="paragraph" style:parent-style-name="Standard" style:list-style-name="L30">
      <style:text-properties officeooo:paragraph-rsid="005bd16a"/>
    </style:style>
    <style:style style:name="P66" style:family="paragraph" style:parent-style-name="Standard" style:list-style-name="L34"/>
    <style:style style:name="P67" style:family="paragraph" style:parent-style-name="Standard" style:list-style-name="L34">
      <style:text-properties officeooo:rsid="003c57f8" officeooo:paragraph-rsid="003c57f8"/>
    </style:style>
    <style:style style:name="P68" style:family="paragraph" style:parent-style-name="Standard" style:list-style-name="L39"/>
    <style:style style:name="P69" style:family="paragraph" style:parent-style-name="Standard" style:list-style-name="L39">
      <style:text-properties officeooo:rsid="0094d943" officeooo:paragraph-rsid="0094d943"/>
    </style:style>
    <style:style style:name="P70" style:family="paragraph" style:parent-style-name="Standard" style:list-style-name="L40">
      <style:text-properties officeooo:paragraph-rsid="0096620b"/>
    </style:style>
    <style:style style:name="P71" style:family="paragraph" style:parent-style-name="Standard" style:list-style-name="L40">
      <style:text-properties officeooo:rsid="0096620b" officeooo:paragraph-rsid="0096620b"/>
    </style:style>
    <style:style style:name="P72" style:family="paragraph" style:parent-style-name="Text_20_body" style:list-style-name="L1">
      <style:text-properties officeooo:rsid="004fccc5" officeooo:paragraph-rsid="009869ad"/>
    </style:style>
    <style:style style:name="P73" style:family="paragraph" style:parent-style-name="Text_20_body" style:list-style-name="L1">
      <style:text-properties officeooo:rsid="004e6f15" officeooo:paragraph-rsid="009869ad"/>
    </style:style>
    <style:style style:name="P74" style:family="paragraph" style:parent-style-name="Text_20_body" style:list-style-name="L11">
      <style:text-properties officeooo:rsid="004e6f15" officeooo:paragraph-rsid="005f66f6"/>
    </style:style>
    <style:style style:name="P75" style:family="paragraph" style:parent-style-name="Text_20_body" style:list-style-name="L1">
      <style:text-properties officeooo:rsid="0055d2ad" officeooo:paragraph-rsid="009869ad"/>
    </style:style>
    <style:style style:name="P76" style:family="paragraph" style:parent-style-name="Text_20_body" style:list-style-name="L3">
      <style:text-properties officeooo:rsid="009a91f9" officeooo:paragraph-rsid="009a91f9"/>
    </style:style>
    <style:style style:name="P77" style:family="paragraph" style:parent-style-name="Text_20_body" style:list-style-name="L8">
      <style:text-properties officeooo:rsid="009a91f9" officeooo:paragraph-rsid="009a91f9"/>
    </style:style>
    <style:style style:name="P78" style:family="paragraph" style:parent-style-name="Text_20_body" style:list-style-name="L4">
      <style:text-properties officeooo:rsid="004e2b94" officeooo:paragraph-rsid="004e2b94"/>
    </style:style>
    <style:style style:name="P79" style:family="paragraph" style:parent-style-name="Text_20_body" style:list-style-name="L20">
      <style:text-properties officeooo:rsid="004e2b94" officeooo:paragraph-rsid="004e2b94"/>
    </style:style>
    <style:style style:name="P80" style:family="paragraph" style:parent-style-name="Text_20_body" style:list-style-name="L5">
      <style:text-properties officeooo:rsid="002eef4b" officeooo:paragraph-rsid="004e3838"/>
    </style:style>
    <style:style style:name="P81" style:family="paragraph" style:parent-style-name="Text_20_body" style:list-style-name="L6">
      <style:text-properties officeooo:rsid="0016b8e9" officeooo:paragraph-rsid="0016b8e9"/>
    </style:style>
    <style:style style:name="P82" style:family="paragraph" style:parent-style-name="Text_20_body" style:list-style-name="L6">
      <style:text-properties officeooo:rsid="00176f9c" officeooo:paragraph-rsid="00176f9c"/>
    </style:style>
    <style:style style:name="P83" style:family="paragraph" style:parent-style-name="Text_20_body" style:list-style-name="L10">
      <style:text-properties officeooo:rsid="00176f9c" officeooo:paragraph-rsid="005f66f6"/>
    </style:style>
    <style:style style:name="P84" style:family="paragraph" style:parent-style-name="Text_20_body" style:list-style-name="L7">
      <style:text-properties officeooo:rsid="00363686" officeooo:paragraph-rsid="008e4f90"/>
    </style:style>
    <style:style style:name="P85" style:family="paragraph" style:parent-style-name="Text_20_body" style:list-style-name="L7">
      <style:text-properties officeooo:rsid="00363686" officeooo:paragraph-rsid="008e32b5"/>
    </style:style>
    <style:style style:name="P86" style:family="paragraph" style:parent-style-name="Text_20_body" style:list-style-name="L11">
      <style:text-properties officeooo:rsid="001e47ed" officeooo:paragraph-rsid="001e47ed"/>
    </style:style>
    <style:style style:name="P87" style:family="paragraph" style:parent-style-name="Text_20_body" style:list-style-name="L11">
      <style:text-properties officeooo:rsid="001e47ed" officeooo:paragraph-rsid="005f66f6"/>
    </style:style>
    <style:style style:name="P88" style:family="paragraph" style:parent-style-name="Text_20_body" style:list-style-name="L12">
      <style:text-properties officeooo:rsid="00239f7c" officeooo:paragraph-rsid="005f66f6"/>
    </style:style>
    <style:style style:name="P89" style:family="paragraph" style:parent-style-name="Text_20_body" style:list-style-name="L12">
      <style:text-properties officeooo:rsid="0024f469" officeooo:paragraph-rsid="0065a2d9"/>
    </style:style>
    <style:style style:name="P90" style:family="paragraph" style:parent-style-name="Text_20_body" style:list-style-name="L12">
      <style:text-properties officeooo:rsid="0024f469" officeooo:paragraph-rsid="005f66f6"/>
    </style:style>
    <style:style style:name="P91" style:family="paragraph" style:parent-style-name="Text_20_body" style:list-style-name="L14">
      <style:text-properties officeooo:rsid="0024f469" officeooo:paragraph-rsid="0024f469"/>
    </style:style>
    <style:style style:name="P92" style:family="paragraph" style:parent-style-name="Text_20_body" style:list-style-name="L13">
      <style:text-properties officeooo:paragraph-rsid="00761c79"/>
    </style:style>
    <style:style style:name="P93" style:family="paragraph" style:parent-style-name="Text_20_body" style:list-style-name="L13">
      <style:text-properties officeooo:rsid="00761c79" officeooo:paragraph-rsid="00761c79"/>
    </style:style>
    <style:style style:name="P94" style:family="paragraph" style:parent-style-name="Text_20_body" style:list-style-name="L15">
      <style:text-properties officeooo:rsid="00266ac7" officeooo:paragraph-rsid="00266ac7"/>
    </style:style>
    <style:style style:name="P95" style:family="paragraph" style:parent-style-name="Text_20_body" style:list-style-name="L18">
      <style:text-properties officeooo:rsid="00266ac7" officeooo:paragraph-rsid="002807d3"/>
    </style:style>
    <style:style style:name="P96" style:family="paragraph" style:parent-style-name="Text_20_body" style:list-style-name="L19">
      <style:text-properties officeooo:rsid="00266ac7" officeooo:paragraph-rsid="009198f1"/>
    </style:style>
    <style:style style:name="P97" style:family="paragraph" style:parent-style-name="Text_20_body" style:list-style-name="L16">
      <style:text-properties officeooo:paragraph-rsid="005e618b"/>
    </style:style>
    <style:style style:name="P98" style:family="paragraph" style:parent-style-name="Text_20_body" style:list-style-name="L16">
      <style:text-properties officeooo:rsid="005bb658" officeooo:paragraph-rsid="005bb658"/>
    </style:style>
    <style:style style:name="P99" style:family="paragraph" style:parent-style-name="Text_20_body" style:list-style-name="L16">
      <style:text-properties officeooo:rsid="005bd16a" officeooo:paragraph-rsid="005e618b"/>
    </style:style>
    <style:style style:name="P100" style:family="paragraph" style:parent-style-name="Text_20_body" style:list-style-name="L16">
      <style:text-properties officeooo:rsid="005bd16a" officeooo:paragraph-rsid="005bd16a"/>
    </style:style>
    <style:style style:name="P101" style:family="paragraph" style:parent-style-name="Text_20_body" style:list-style-name="L17">
      <style:text-properties officeooo:rsid="0053d6c8" officeooo:paragraph-rsid="0053d6c8"/>
    </style:style>
    <style:style style:name="P102" style:family="paragraph" style:parent-style-name="Text_20_body" style:list-style-name="L18">
      <style:text-properties officeooo:rsid="002807d3" officeooo:paragraph-rsid="002807d3"/>
    </style:style>
    <style:style style:name="P103" style:family="paragraph" style:parent-style-name="Text_20_body" style:list-style-name="L22">
      <style:text-properties officeooo:rsid="002807d3" officeooo:paragraph-rsid="002807d3"/>
    </style:style>
    <style:style style:name="P104" style:family="paragraph" style:parent-style-name="Text_20_body" style:list-style-name="L19">
      <style:text-properties officeooo:rsid="009198f1" officeooo:paragraph-rsid="009198f1"/>
    </style:style>
    <style:style style:name="P105" style:family="paragraph" style:parent-style-name="Text_20_body" style:list-style-name="L21">
      <style:text-properties officeooo:paragraph-rsid="009198f1"/>
    </style:style>
    <style:style style:name="P106" style:family="paragraph" style:parent-style-name="Text_20_body" style:list-style-name="L21">
      <style:text-properties officeooo:rsid="004e3838" officeooo:paragraph-rsid="004e3838"/>
    </style:style>
    <style:style style:name="P107" style:family="paragraph" style:parent-style-name="Text_20_body" style:list-style-name="L23">
      <style:text-properties officeooo:rsid="0043b898" officeooo:paragraph-rsid="0043b898"/>
    </style:style>
    <style:style style:name="P108" style:family="paragraph" style:parent-style-name="Text_20_body" style:list-style-name="L35">
      <style:text-properties officeooo:rsid="0043b898" officeooo:paragraph-rsid="0043b898"/>
    </style:style>
    <style:style style:name="P109" style:family="paragraph" style:parent-style-name="Text_20_body" style:list-style-name="L23">
      <style:text-properties officeooo:rsid="0074ec6f" officeooo:paragraph-rsid="0074ec6f"/>
    </style:style>
    <style:style style:name="P110" style:family="paragraph" style:parent-style-name="Text_20_body" style:list-style-name="L5">
      <style:text-properties officeooo:rsid="0074ec6f" officeooo:paragraph-rsid="0074ec6f"/>
    </style:style>
    <style:style style:name="P111" style:family="paragraph" style:parent-style-name="Text_20_body" style:list-style-name="L24">
      <style:text-properties officeooo:paragraph-rsid="005fc913"/>
    </style:style>
    <style:style style:name="P112" style:family="paragraph" style:parent-style-name="Text_20_body" style:list-style-name="L25">
      <style:text-properties officeooo:paragraph-rsid="002bf4b3"/>
    </style:style>
    <style:style style:name="P113" style:family="paragraph" style:parent-style-name="Text_20_body" style:list-style-name="L26"/>
    <style:style style:name="P114" style:family="paragraph" style:parent-style-name="Text_20_body" style:list-style-name="L27">
      <style:text-properties officeooo:paragraph-rsid="002bf4b3"/>
    </style:style>
    <style:style style:name="P115" style:family="paragraph" style:parent-style-name="Text_20_body" style:list-style-name="L28">
      <style:text-properties officeooo:paragraph-rsid="002cb7c5"/>
    </style:style>
    <style:style style:name="P116" style:family="paragraph" style:parent-style-name="Text_20_body" style:list-style-name="L29">
      <style:text-properties officeooo:paragraph-rsid="002eef4b"/>
    </style:style>
    <style:style style:name="P117" style:family="paragraph" style:parent-style-name="Text_20_body" style:list-style-name="L31">
      <style:text-properties officeooo:paragraph-rsid="005db2b7"/>
    </style:style>
    <style:style style:name="P118" style:family="paragraph" style:parent-style-name="Text_20_body" style:list-style-name="L32">
      <style:text-properties officeooo:paragraph-rsid="002fea32"/>
    </style:style>
    <style:style style:name="P119" style:family="paragraph" style:parent-style-name="Text_20_body" style:list-style-name="L33">
      <style:text-properties officeooo:rsid="003c57f8" officeooo:paragraph-rsid="003c57f8"/>
    </style:style>
    <style:style style:name="P120" style:family="paragraph" style:parent-style-name="Text_20_body" style:list-style-name="L33">
      <style:text-properties officeooo:rsid="003c57f8" officeooo:paragraph-rsid="004077f4"/>
    </style:style>
    <style:style style:name="P121" style:family="paragraph" style:parent-style-name="Text_20_body" style:list-style-name="L36">
      <style:text-properties officeooo:paragraph-rsid="008dd295"/>
    </style:style>
    <style:style style:name="P122" style:family="paragraph" style:parent-style-name="Text_20_body" style:list-style-name="L36">
      <style:text-properties officeooo:rsid="00434078" officeooo:paragraph-rsid="006b501d"/>
    </style:style>
    <style:style style:name="P123" style:family="paragraph" style:parent-style-name="Text_20_body" style:list-style-name="L37">
      <style:text-properties officeooo:rsid="0075eaf3" officeooo:paragraph-rsid="0075eaf3"/>
    </style:style>
    <style:style style:name="P124" style:family="paragraph" style:parent-style-name="Text_20_body" style:list-style-name="L38">
      <style:text-properties officeooo:paragraph-rsid="0075eaf3"/>
    </style:style>
    <style:style style:name="P125" style:family="paragraph" style:parent-style-name="Text_20_body" style:list-style-name="L41">
      <style:text-properties officeooo:rsid="006918b3" officeooo:paragraph-rsid="006918b3"/>
    </style:style>
    <style:style style:name="P126" style:family="paragraph" style:parent-style-name="Text_20_body" style:list-style-name="L42">
      <style:text-properties officeooo:rsid="006918b3" officeooo:paragraph-rsid="006918b3"/>
    </style:style>
    <style:style style:name="P127" style:family="paragraph" style:parent-style-name="Text_20_body" style:list-style-name="L41">
      <style:text-properties officeooo:rsid="006b501d" officeooo:paragraph-rsid="006b501d"/>
    </style:style>
    <style:style style:name="P128" style:family="paragraph" style:parent-style-name="Text_20_body" style:list-style-name="L43">
      <style:text-properties officeooo:rsid="006b501d" officeooo:paragraph-rsid="006b501d"/>
    </style:style>
    <style:style style:name="P129" style:family="paragraph" style:parent-style-name="Text_20_body" style:list-style-name="L44">
      <style:text-properties officeooo:rsid="006b501d" officeooo:paragraph-rsid="006b501d"/>
    </style:style>
    <style:style style:name="P130" style:family="paragraph" style:parent-style-name="Text_20_body" style:list-style-name="L42">
      <style:text-properties officeooo:rsid="00696c6b" officeooo:paragraph-rsid="00696c6b"/>
    </style:style>
    <style:style style:name="P131" style:family="paragraph" style:parent-style-name="Text_20_body">
      <style:text-properties officeooo:paragraph-rsid="0053d6c8"/>
    </style:style>
    <style:style style:name="P132" style:family="paragraph" style:parent-style-name="Text_20_body">
      <style:text-properties officeooo:paragraph-rsid="002807d3"/>
    </style:style>
    <style:style style:name="P133" style:family="paragraph" style:parent-style-name="Text_20_body" style:list-style-name="L34">
      <style:text-properties officeooo:paragraph-rsid="00a00f35"/>
    </style:style>
    <style:style style:name="P134" style:family="paragraph">
      <loext:graphic-properties draw:fill="none" draw:fill-color="#ff0000"/>
      <style:paragraph-properties fo:text-align="center"/>
    </style:style>
    <style:style style:name="P135" style:family="paragraph">
      <loext:graphic-properties draw:fill="none"/>
    </style:style>
    <style:style style:name="P136" style:family="paragraph">
      <style:paragraph-properties fo:text-align="center"/>
    </style:style>
    <style:style style:name="P137" style:family="paragraph">
      <loext:graphic-properties draw:fill="none" draw:fill-color="#ffffff"/>
      <style:paragraph-properties fo:text-align="center"/>
      <style:text-properties fo:font-size="10pt"/>
    </style:style>
    <style:style style:name="P138" style:family="paragraph">
      <loext:graphic-properties draw:fill="none" draw:fill-color="#ffffff"/>
      <style:text-properties fo:font-size="20pt" fo:font-weight="bold" style:font-size-asian="20pt" style:font-weight-asian="bold" style:font-size-complex="20pt" style:font-weight-complex="bold"/>
    </style:style>
    <style:style style:name="P139" style:family="paragraph">
      <loext:graphic-properties draw:fill="none" draw:fill-color="#ffffff"/>
      <style:paragraph-properties fo:line-height="150%" fo:text-align="center"/>
      <style:text-properties fo:font-size="20pt" fo:font-weight="bold" style:font-size-asian="20pt" style:font-weight-asian="bold" style:font-size-complex="20pt" style:font-weight-complex="bold"/>
    </style:style>
    <style:style style:name="P140" style:family="paragraph">
      <loext:graphic-properties draw:fill="none" draw:fill-color="#ffffff"/>
      <style:paragraph-properties fo:text-align="center"/>
      <style:text-properties fo:color="#158466" loext:opacity="100%" fo:font-weight="bold" style:font-weight-asian="bold" style:font-weight-complex="bold"/>
    </style:style>
    <style:style style:name="P141" style:family="paragraph">
      <loext:graphic-properties draw:fill="none" draw:fill-color="#ffffff"/>
      <style:text-properties fo:color="#158466" loext:opacity="100%" fo:font-weight="bold" style:font-weight-asian="bold" style:font-weight-complex="bold"/>
    </style:style>
    <style:style style:name="T1" style:family="text">
      <style:text-properties officeooo:rsid="0053d6c8"/>
    </style:style>
    <style:style style:name="T2" style:family="text">
      <style:text-properties officeooo:rsid="0039f08c"/>
    </style:style>
    <style:style style:name="T3" style:family="text">
      <style:text-properties officeooo:rsid="00134746"/>
    </style:style>
    <style:style style:name="T4" style:family="text">
      <style:text-properties officeooo:rsid="0016b8e9"/>
    </style:style>
    <style:style style:name="T5" style:family="text">
      <style:text-properties style:font-name="OpenSymbol1" style:font-name-asian="OpenSymbol1" style:font-name-complex="OpenSymbol1"/>
    </style:style>
    <style:style style:name="T6" style:family="text">
      <style:text-properties style:font-name="OpenSymbol1" officeooo:rsid="0018b7df" style:font-name-asian="OpenSymbol1" style:font-name-complex="OpenSymbol1"/>
    </style:style>
    <style:style style:name="T7" style:family="text">
      <style:text-properties style:font-name="OpenSymbol1" officeooo:rsid="002fea32" style:font-name-asian="OpenSymbol1" style:font-name-complex="OpenSymbol1"/>
    </style:style>
    <style:style style:name="T8" style:family="text">
      <style:text-properties style:font-name="OpenSymbol1" officeooo:rsid="005f66f6" style:font-name-asian="OpenSymbol1" style:font-name-complex="OpenSymbol1"/>
    </style:style>
    <style:style style:name="T9" style:family="text">
      <style:text-properties style:font-name="OpenSymbol1" officeooo:rsid="005fc913" style:font-name-asian="OpenSymbol1" style:font-name-complex="OpenSymbol1"/>
    </style:style>
    <style:style style:name="T10" style:family="text">
      <style:text-properties officeooo:rsid="001b7e92"/>
    </style:style>
    <style:style style:name="T11" style:family="text">
      <style:text-properties officeooo:rsid="001e47ed"/>
    </style:style>
    <style:style style:name="T12" style:family="text">
      <style:text-properties style:use-window-font-color="true" loext:opacity="0%" style:font-name="Liberation Serif1" fo:font-size="12pt" fo:language="fr" fo:country="FR" style:letter-kerning="true" style:font-name-asian="Noto Serif CJK SC" style:font-size-asian="12pt" style:language-asian="zh" style:country-asian="CN" style:font-name-complex="Lohit Devanagari1" style:font-size-complex="12pt" style:language-complex="hi" style:country-complex="IN"/>
    </style:style>
    <style:style style:name="T13" style:family="text">
      <style:text-properties style:use-window-font-color="true" loext:opacity="0%" style:font-name="Liberation Serif1" fo:font-size="12pt" fo:language="fr" fo:country="FR" officeooo:rsid="0065a2d9" style:letter-kerning="true" style:font-name-asian="Noto Serif CJK SC" style:font-size-asian="12pt" style:language-asian="zh" style:country-asian="CN" style:font-name-complex="Lohit Devanagari1" style:font-size-complex="12pt" style:language-complex="hi" style:country-complex="IN"/>
    </style:style>
    <style:style style:name="T14" style:family="text">
      <style:text-properties officeooo:rsid="00205cf3"/>
    </style:style>
    <style:style style:name="T15" style:family="text">
      <style:text-properties officeooo:rsid="002215e6"/>
    </style:style>
    <style:style style:name="T16" style:family="text">
      <style:text-properties officeooo:rsid="0024f469"/>
    </style:style>
    <style:style style:name="T17" style:family="text">
      <style:text-properties style:font-name="Liberation Serif1" style:font-name-asian="Noto Serif CJK SC" style:font-name-complex="Lohit Devanagari1"/>
    </style:style>
    <style:style style:name="T18" style:family="text">
      <style:text-properties style:font-name="Liberation Serif1" officeooo:rsid="002fea32" style:font-name-asian="Noto Serif CJK SC" style:font-name-complex="Lohit Devanagari1"/>
    </style:style>
    <style:style style:name="T19" style:family="text">
      <style:text-properties style:font-name="Liberation Serif1" officeooo:rsid="005fc913" style:font-name-asian="Noto Serif CJK SC" style:font-name-complex="Lohit Devanagari1"/>
    </style:style>
    <style:style style:name="T20" style:family="text">
      <style:text-properties style:font-name="Liberation Serif1" officeooo:rsid="0065a2d9" style:font-name-asian="Noto Serif CJK SC" style:font-name-complex="Lohit Devanagari1"/>
    </style:style>
    <style:style style:name="T21" style:family="text">
      <style:text-properties style:font-name="Liberation Serif1" officeooo:rsid="009c672c" style:font-name-asian="Noto Serif CJK SC" style:font-name-complex="Lohit Devanagari1"/>
    </style:style>
    <style:style style:name="T22" style:family="text">
      <style:text-properties officeooo:rsid="00266ac7"/>
    </style:style>
    <style:style style:name="T23" style:family="text">
      <style:text-properties officeooo:rsid="002807d3"/>
    </style:style>
    <style:style style:name="T24" style:family="text">
      <style:text-properties officeooo:rsid="002bf4b3"/>
    </style:style>
    <style:style style:name="T25" style:family="text">
      <style:text-properties officeooo:rsid="002cb7c5"/>
    </style:style>
    <style:style style:name="T26" style:family="text">
      <style:text-properties officeooo:rsid="002da6dd"/>
    </style:style>
    <style:style style:name="T27" style:family="text">
      <style:text-properties officeooo:rsid="002eef4b"/>
    </style:style>
    <style:style style:name="T28" style:family="text">
      <style:text-properties officeooo:rsid="002fea32"/>
    </style:style>
    <style:style style:name="T29" style:family="text">
      <style:text-properties officeooo:rsid="00325261"/>
    </style:style>
    <style:style style:name="T30" style:family="text">
      <style:text-properties officeooo:rsid="0035eec3"/>
    </style:style>
    <style:style style:name="T31" style:family="text">
      <style:text-properties officeooo:rsid="003c57f8"/>
    </style:style>
    <style:style style:name="T32" style:family="text">
      <style:text-properties officeooo:rsid="002a2959"/>
    </style:style>
    <style:style style:name="T33" style:family="text">
      <style:text-properties officeooo:rsid="003e91fc"/>
    </style:style>
    <style:style style:name="T34" style:family="text">
      <style:text-properties officeooo:rsid="004077f4"/>
    </style:style>
    <style:style style:name="T35" style:family="text">
      <style:text-properties officeooo:rsid="0040a585"/>
    </style:style>
    <style:style style:name="T36" style:family="text">
      <style:text-properties officeooo:rsid="00419e00"/>
    </style:style>
    <style:style style:name="T37" style:family="text">
      <style:text-properties fo:font-weight="bold" style:font-weight-asian="bold" style:font-weight-complex="bold"/>
    </style:style>
    <style:style style:name="T38" style:family="text">
      <style:text-properties fo:font-weight="bold" officeooo:rsid="0053d6c8" style:font-weight-asian="bold" style:font-weight-complex="bold"/>
    </style:style>
    <style:style style:name="T39" style:family="text">
      <style:text-properties fo:font-weight="bold" officeooo:rsid="003e91fc" style:font-weight-asian="bold" style:font-weight-complex="bold"/>
    </style:style>
    <style:style style:name="T40" style:family="text">
      <style:text-properties fo:font-weight="bold" officeooo:rsid="00761c79" style:font-weight-asian="bold" style:font-weight-complex="bold"/>
    </style:style>
    <style:style style:name="T41" style:family="text">
      <style:text-properties fo:font-weight="bold" officeooo:rsid="007c4355" style:font-weight-asian="bold" style:font-weight-complex="bold"/>
    </style:style>
    <style:style style:name="T42" style:family="text">
      <style:text-properties fo:font-weight="bold" officeooo:rsid="009198f1" style:font-weight-asian="bold" style:font-weight-complex="bold"/>
    </style:style>
    <style:style style:name="T43" style:family="text">
      <style:text-properties fo:font-weight="bold" officeooo:rsid="00266ac7" style:font-weight-asian="bold" style:font-weight-complex="bold"/>
    </style:style>
    <style:style style:name="T44" style:family="text">
      <style:text-properties fo:font-weight="bold" officeooo:rsid="008e32b5" style:font-weight-asian="bold" style:font-weight-complex="bold"/>
    </style:style>
    <style:style style:name="T45" style:family="text">
      <style:text-properties fo:font-weight="bold" officeooo:rsid="0059598b" style:font-weight-asian="bold" style:font-weight-complex="bold"/>
    </style:style>
    <style:style style:name="T46" style:family="text">
      <style:text-properties fo:font-weight="bold" officeooo:rsid="009c672c" style:font-weight-asian="bold" style:font-weight-complex="bold"/>
    </style:style>
    <style:style style:name="T47" style:family="text">
      <style:text-properties fo:font-weight="bold" officeooo:rsid="0024f469" style:font-weight-asian="bold" style:font-weight-complex="bold"/>
    </style:style>
    <style:style style:name="T48" style:family="text">
      <style:text-properties fo:font-weight="bold" officeooo:rsid="009e16d9" style:font-weight-asian="bold" style:font-weight-complex="bold"/>
    </style:style>
    <style:style style:name="T49" style:family="text">
      <style:text-properties fo:font-weight="bold" officeooo:rsid="002807d3" style:font-weight-asian="bold" style:font-weight-complex="bold"/>
    </style:style>
    <style:style style:name="T50" style:family="text">
      <style:text-properties officeooo:rsid="0043b898"/>
    </style:style>
    <style:style style:name="T51" style:family="text">
      <style:text-properties officeooo:rsid="0044e633"/>
    </style:style>
    <style:style style:name="T52" style:family="text">
      <style:text-properties officeooo:rsid="004e2b94"/>
    </style:style>
    <style:style style:name="T53" style:family="text">
      <style:text-properties officeooo:rsid="004e3838"/>
    </style:style>
    <style:style style:name="T54" style:family="text">
      <style:text-properties style:text-underline-style="solid" style:text-underline-width="auto" style:text-underline-color="font-color"/>
    </style:style>
    <style:style style:name="T5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6" style:family="text">
      <style:text-properties style:text-underline-style="solid" style:text-underline-width="auto" style:text-underline-color="font-color" fo:font-weight="bold" officeooo:rsid="004e3838" style:font-weight-asian="bold" style:font-weight-complex="bold"/>
    </style:style>
    <style:style style:name="T57" style:family="text">
      <style:text-properties style:text-underline-style="solid" style:text-underline-width="auto" style:text-underline-color="font-color" officeooo:rsid="002807d3"/>
    </style:style>
    <style:style style:name="T58" style:family="text">
      <style:text-properties style:text-underline-style="solid" style:text-underline-width="auto" style:text-underline-color="font-color" officeooo:rsid="004077f4"/>
    </style:style>
    <style:style style:name="T59" style:family="text">
      <style:text-properties officeooo:rsid="004e6f15"/>
    </style:style>
    <style:style style:name="T60" style:family="text">
      <style:text-properties officeooo:rsid="004fccc5"/>
    </style:style>
    <style:style style:name="T61" style:family="text">
      <style:text-properties officeooo:rsid="0055d2ad"/>
    </style:style>
    <style:style style:name="T62" style:family="text">
      <style:text-properties officeooo:rsid="0059598b"/>
    </style:style>
    <style:style style:name="T63" style:family="text">
      <style:text-properties officeooo:rsid="005bb658"/>
    </style:style>
    <style:style style:name="T64" style:family="text">
      <style:text-properties officeooo:rsid="005bd16a"/>
    </style:style>
    <style:style style:name="T65" style:family="text">
      <style:text-properties officeooo:rsid="005db2b7"/>
    </style:style>
    <style:style style:name="T66" style:family="text">
      <style:text-properties officeooo:rsid="005e618b"/>
    </style:style>
    <style:style style:name="T67" style:family="text">
      <style:text-properties officeooo:rsid="005f66f6"/>
    </style:style>
    <style:style style:name="T68" style:family="text">
      <style:text-properties officeooo:rsid="005fc913"/>
    </style:style>
    <style:style style:name="T69" style:family="text">
      <style:text-properties fo:font-size="12pt" style:font-size-asian="12pt" style:font-size-complex="12pt"/>
    </style:style>
    <style:style style:name="T70" style:family="text">
      <style:text-properties officeooo:rsid="0061dc84"/>
    </style:style>
    <style:style style:name="T71" style:family="text">
      <style:text-properties officeooo:rsid="0065a2d9"/>
    </style:style>
    <style:style style:name="T72" style:family="text">
      <style:text-properties officeooo:rsid="006603c9"/>
    </style:style>
    <style:style style:name="T73" style:family="text">
      <style:text-properties officeooo:rsid="00696c6b"/>
    </style:style>
    <style:style style:name="T74" style:family="text">
      <style:text-properties officeooo:rsid="006b501d"/>
    </style:style>
    <style:style style:name="T75" style:family="text">
      <style:text-properties officeooo:rsid="007118d4"/>
    </style:style>
    <style:style style:name="T76" style:family="text">
      <style:text-properties officeooo:rsid="0074ec6f"/>
    </style:style>
    <style:style style:name="T77" style:family="text">
      <style:text-properties officeooo:rsid="0075eaf3"/>
    </style:style>
    <style:style style:name="T78" style:family="text">
      <style:text-properties officeooo:rsid="00761c79"/>
    </style:style>
    <style:style style:name="T79" style:family="text">
      <style:text-properties officeooo:rsid="007784f3"/>
    </style:style>
    <style:style style:name="T80" style:family="text">
      <style:text-properties officeooo:rsid="007c4355"/>
    </style:style>
    <style:style style:name="T81" style:family="text">
      <style:text-properties officeooo:rsid="0081303d"/>
    </style:style>
    <style:style style:name="T82" style:family="text">
      <style:text-properties officeooo:rsid="008dd295"/>
    </style:style>
    <style:style style:name="T83" style:family="text">
      <style:text-properties officeooo:rsid="005a5896"/>
    </style:style>
    <style:style style:name="T84" style:family="text">
      <style:text-properties officeooo:rsid="008e32b5"/>
    </style:style>
    <style:style style:name="T85" style:family="text">
      <style:text-properties officeooo:rsid="008e4f90"/>
    </style:style>
    <style:style style:name="T86" style:family="text">
      <style:text-properties officeooo:rsid="008f4c04"/>
    </style:style>
    <style:style style:name="T87" style:family="text">
      <style:text-properties officeooo:rsid="008fff8f"/>
    </style:style>
    <style:style style:name="T88" style:family="text">
      <style:text-properties officeooo:rsid="009198f1"/>
    </style:style>
    <style:style style:name="T89" style:family="text">
      <style:text-properties officeooo:rsid="00924d2e"/>
    </style:style>
    <style:style style:name="T90" style:family="text">
      <style:text-properties officeooo:rsid="0094d943"/>
    </style:style>
    <style:style style:name="T91" style:family="text">
      <style:text-properties officeooo:rsid="0096620b"/>
    </style:style>
    <style:style style:name="T92" style:family="text">
      <style:text-properties officeooo:rsid="009869ad"/>
    </style:style>
    <style:style style:name="T93" style:family="text">
      <style:text-properties officeooo:rsid="009a099c"/>
    </style:style>
    <style:style style:name="T94" style:family="text">
      <style:text-properties officeooo:rsid="001e5be6"/>
    </style:style>
    <style:style style:name="T95" style:family="text">
      <style:text-properties officeooo:rsid="009a91f9"/>
    </style:style>
    <style:style style:name="T96" style:family="text">
      <style:text-properties style:text-position="super 58%"/>
    </style:style>
    <style:style style:name="T97" style:family="text">
      <style:text-properties officeooo:rsid="009c672c"/>
    </style:style>
    <style:style style:name="T98" style:family="text">
      <style:text-properties fo:font-style="italic" officeooo:rsid="009c672c" style:font-style-asian="italic" style:font-style-complex="italic"/>
    </style:style>
    <style:style style:name="T99" style:family="text">
      <style:text-properties officeooo:rsid="009e16d9"/>
    </style:style>
    <style:style style:name="T100" style:family="text">
      <style:text-properties fo:font-weight="normal" style:font-weight-asian="normal" style:font-weight-complex="normal"/>
    </style:style>
    <style:style style:name="T101" style:family="text">
      <style:text-properties fo:font-weight="normal" officeooo:rsid="009e16d9" style:font-weight-asian="normal" style:font-weight-complex="normal"/>
    </style:style>
    <style:style style:name="T102" style:family="text">
      <style:text-properties officeooo:rsid="00a00f35"/>
    </style:style>
    <style:style style:name="T103" style:family="text">
      <style:text-properties fo:font-size="10pt"/>
    </style:style>
    <style:style style:name="T104" style:family="text">
      <style:text-properties fo:font-size="20pt" fo:font-weight="bold" style:font-size-asian="20pt" style:font-weight-asian="bold" style:font-size-complex="20pt" style:font-weight-complex="bold"/>
    </style:style>
    <style:style style:name="T105" style:family="text">
      <style:text-properties fo:color="#158466" loext:opacity="100%" fo:font-weight="bold" style:font-weight-asian="bold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15.683cm, 0cm, 2.581cm, 6.80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11.875cm, 0cm, 6.302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10.605cm, 2.822cm, 7.699cm, 5.56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vertical-pos="from-top" style:vertical-rel="paragraph" style:horizontal-pos="from-left" style:horizontal-rel="paragraph" style:mirror="none" fo:clip="rect(3.771cm, 0cm, 1.289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1.365cm, 0cm, 2.522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8.544cm, 4.219cm, 3.182cm, 1.75c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33.861cm, 0cm, 2.725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1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14.78cm, 4.987cm, 2.702cm, 2.681cm)" draw:luminance="0%" draw:contrast="0%" draw:red="0%" draw:green="0%" draw:blue="0%" draw:gamma="100%" draw:color-inversion="false" draw:image-opacity="100%" draw:color-mode="standard"/>
    </style:style>
    <style:style style:name="fr1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14.78cm, 6.16cm, 2.554cm, 1.381cm)" draw:luminance="0%" draw:contrast="0%" draw:red="0%" draw:green="0%" draw:blue="0%" draw:gamma="100%" draw:color-inversion="false" draw:image-opacity="100%" draw:color-mode="standard"/>
    </style:style>
    <style:style style:name="fr14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.766cm, 7.915cm, 2.08cm, 0cm)" draw:luminance="0%" draw:contrast="0%" draw:red="0%" draw:green="0%" draw:blue="0%" draw:gamma="100%" draw:color-inversion="false" draw:image-opacity="100%" draw:color-mode="standard"/>
    </style:style>
    <style:style style:name="fr15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14.413cm, 0cm, 3.909cm, 0cm)" draw:luminance="0%" draw:contrast="0%" draw:red="0%" draw:green="0%" draw:blue="0%" draw:gamma="100%" draw:color-inversion="false" draw:image-opacity="100%" draw:color-mode="standard"/>
    </style:style>
    <style:style style:name="fr16" style:family="graphic" style:parent-style-name="Graphics">
      <style:graphic-properties style:run-through="foreground" style:wrap="run-through" style:number-wrapped-paragraphs="no-limit" style:vertical-pos="middle" style:vertical-rel="baseline" style:horizontal-pos="from-left" style:horizontal-rel="paragraph" style:mirror="none" fo:clip="rect(21.234cm, 13.727cm, 15.388cm, 2.646cm)" draw:luminance="0%" draw:contrast="0%" draw:red="0%" draw:green="0%" draw:blue="0%" draw:gamma="100%" draw:color-inversion="false" draw:image-opacity="100%" draw:color-mode="standard"/>
    </style:style>
    <style:style style:name="fr17" style:family="graphic" style:parent-style-name="Graphics">
      <style:graphic-properties style:run-through="foreground" style:wrap="parallel" style:number-wrapped-paragraphs="no-limit" style:wrap-contour="false"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8" style:family="graphic" style:parent-style-name="Graphics">
      <style:graphic-properties style:run-through="foreground" style:wrap="run-through" style:number-wrapped-paragraphs="no-limit" style:vertical-pos="from-top" style:horizontal-pos="from-left" style:horizontal-rel="paragraph" style:mirror="none" fo:clip="rect(21.22cm, 13.638cm, 15.406cm, 2.676cm)" draw:luminance="0%" draw:contrast="0%" draw:red="0%" draw:green="0%" draw:blue="0%" draw:gamma="100%" draw:color-inversion="false" draw:image-opacity="100%" draw:color-mode="standard"/>
    </style:style>
    <style:style style:name="fr19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10.605cm, 0cm, 1.376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8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0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6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8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9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0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6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8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vg:stroke-width="0.101cm" svg:stroke-color="#ff0000" draw:marker-start-width="0.503cm" draw:marker-end="Arrow" draw:marker-end-width="0.326cm" draw:fill="none" draw:fill-color="#ff0000" draw:textarea-horizontal-align="center" draw:textarea-vertical-align="middle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152cm" svg:stroke-color="#ff0000" draw:marker-start-width="0.579cm" draw:marker-end-width="0.579cm" draw:fill="none" draw:textarea-horizontal-align="justify" draw:textarea-vertical-align="middle" draw:auto-grow-height="false" fo:min-height="1.18cm" fo:min-width="0.954cm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vg:stroke-width="0.101cm" svg:stroke-color="#ff0000" draw:marker-start-width="0.503cm" draw:marker-end-width="0.503cm" draw:fill="none" draw:fill-color="#ffffff" fo:min-height="0.885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svg:stroke-width="0.101cm" svg:stroke-color="#ff0000" draw:marker-start-width="0.503cm" draw:marker-end-width="0.503cm" draw:fill="none" draw:fill-color="#ffffff" fo:min-height="0.519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svg:stroke-width="0.152cm" svg:stroke-color="#ff0000" draw:marker-start-width="0.579cm" draw:marker-end-width="0.579cm" draw:fill="none" draw:textarea-horizontal-align="justify" draw:textarea-vertical-align="middle" draw:auto-grow-height="false" fo:min-height="1.57cm" fo:min-width="12.174cm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svg:stroke-width="0.152cm" svg:stroke-color="#ff0000" draw:marker-start-width="0.579cm" draw:marker-end="Arrow" draw:marker-end-width="0.402cm" draw:fill="none" draw:fill-color="#ff0000" draw:textarea-horizontal-align="center" draw:textarea-vertical-align="middle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draw:stroke="none" svg:stroke-color="#000000" draw:fill="none" draw:fill-color="#ffffff" fo:min-height="0.81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8" style:family="graphic">
      <style:graphic-properties svg:stroke-width="0.152cm" svg:stroke-color="#ff0000" draw:marker-start-width="0.579cm" draw:marker-end-width="0.579cm" draw:fill="none" draw:textarea-horizontal-align="justify" draw:textarea-vertical-align="middle" draw:auto-grow-height="false" fo:min-height="0.893cm" fo:min-width="0.998cm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9" style:family="graphic">
      <style:graphic-properties draw:stroke="none" svg:stroke-color="#000000" draw:fill="none" draw:fill-color="#ffffff" fo:min-height="9.2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0" style:family="graphic">
      <style:graphic-properties svg:stroke-width="0.152cm" svg:stroke-color="#ff0000" draw:marker-start-width="0.579cm" draw:marker-end-width="0.579cm" draw:fill="none" draw:textarea-horizontal-align="justify" draw:textarea-vertical-align="middle" draw:auto-grow-height="false" fo:min-height="0.728cm" fo:min-width="0.974cm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1" style:family="graphic">
      <style:graphic-properties svg:stroke-width="0.152cm" svg:stroke-color="#ff0000" draw:marker-start-width="0.579cm" draw:marker-end-width="0.579cm" draw:fill="none" draw:textarea-horizontal-align="justify" draw:textarea-vertical-align="middle" draw:auto-grow-height="false" fo:min-height="0.942cm" fo:min-width="1.129cm" fo:padding-top="0.074cm" fo:padding-bottom="0.074cm" fo:padding-left="0.074cm" fo:padding-right="0.0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2" style:family="graphic">
      <style:graphic-properties svg:stroke-width="0.049cm" svg:stroke-color="#158466" draw:marker-start-width="0.427cm" draw:marker-end-width="0.427cm" draw:fill="none" draw:fill-color="#ffffff" fo:min-height="0.656cm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3" style:family="graphic">
      <style:graphic-properties svg:stroke-width="0.049cm" svg:stroke-color="#158466" draw:marker-start-width="0.427cm" draw:marker-end-width="0.427cm" draw:fill="none" draw:fill-color="#ffffff" fo:min-height="1.069cm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4" style:family="graphic">
      <style:graphic-properties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5" style:family="graphic">
      <style:graphic-properties svg:stroke-width="0.049cm" svg:stroke-color="#158466" draw:marker-start-width="0.427cm" draw:marker-end-width="0.427cm" draw:fill="none" draw:fill-color="#ffffff" fo:min-height="1.03cm" fo:padding-top="0.025cm" fo:padding-bottom="0.025cm" fo:padding-left="0.025cm" fo:padding-right="0.025cm" loext:decorative="false" style:run-through="foreground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9">U</text:span><text:span text:style-name="T4">tilisation de l'application "</text:span><text:span text:style-name="T3">Iphigénie</text:span><text:span text:style-name="T4">"</text:span></text:p>
      <text:p text:style-name="P21"><text:span text:style-name="T61">pour smartphone</text:span><text:span text:style-name="T4"> </text:span><text:span text:style-name="T70">Android</text:span></text:p>
      <text:p text:style-name="Title">2025</text:p>
      <text:h text:style-name="P40" text:outline-level="1">Présentation</text:h>
      <text:h text:style-name="Heading_20_2" text:outline-level="2">Doc</text:h>
      <text:p text:style-name="P2"><text:a xlink:type="simple" xlink:href="https://www.iphigen.ie/" text:style-name="Internet_20_link" text:visited-style-name="Visited_20_Internet_20_Link">https://www.iphigen.ie/</text:a></text:p>
      <text:p text:style-name="P3"><text:a xlink:type="simple" xlink:href="https://manuels.iphigen.ie/fr/" text:style-name="Internet_20_link" text:visited-style-name="Visited_20_Internet_20_Link">https://manuels.iphigen.ie/fr/</text:a></text:p>
      <text:h text:style-name="Heading_20_2" text:outline-level="2">Utilisation</text:h>
      <text:h text:style-name="Heading_20_3" text:outline-level="3"><text:span text:style-name="T95">Iphigénie sur </text:span><text:span text:style-name="T93">S</text:span>martphone</text:h>
      <text:list text:style-name="L1">
        <text:list-item>
          <text:p text:style-name="P72">lire la carte <text:span text:style-name="T92">sur son téléphone</text:span></text:p>
        </text:list-item>
        <text:list-item>
          <text:p text:style-name="P73">se positionner sur la carte</text:p>
        </text:list-item>
        <text:list-item>
          <text:p text:style-name="P73">enregistre<text:span text:style-name="T60">r</text:span> sa trace</text:p>
        </text:list-item>
        <text:list-item>
          <text:p text:style-name="P73">créer un tracé</text:p>
        </text:list-item>
        <text:list-item>
          <text:p text:style-name="P75">être suivi par une personne</text:p>
        </text:list-item>
      </text:list>
      <text:h text:style-name="Heading_20_3" text:outline-level="3">Web App <text:span text:style-name="T95">pour </text:span>Ordinateur</text:h>
      <text:list text:style-name="L2">
        <text:list-item>
          <text:p text:style-name="P58"><text:span text:style-name="T93">depuis 2025 :</text:span><text:span text:style-name="T83"> </text:span><text:span text:style-name="T95">pour </text:span><text:span text:style-name="T93">créer un itinéraire</text:span></text:p>
        </text:list-item>
      </text:list>
      <text:h text:style-name="Heading_20_3" text:outline-level="3">Whympr pour Smartphone ou Ordinateur</text:h>
      <text:list text:style-name="L3">
        <text:list-item>
          <text:p text:style-name="P76">Base de donnée de courses</text:p>
        </text:list-item>
        <text:list-item>
          <text:p text:style-name="P76">Surtout pour les Alpes</text:p>
        </text:list-item>
      </text:list>
      <text:h text:style-name="Heading_20_2" text:outline-level="2"><text:span text:style-name="T76">Pour </text:span>économiser la batterie <text:span text:style-name="T76">en montagne</text:span></text:h>
      <text:list text:style-name="L4">
        <text:list-item>
          <text:p text:style-name="P78">mode avion <text:span text:style-name="T53">(sinon désactiver Wifi, Bluetooth)</text:span></text:p>
        </text:list-item>
        <text:list-item>
          <text:p text:style-name="P78">éteindre l'écran</text:p>
        </text:list-item>
      </text:list>
      <text:h text:style-name="Heading_20_1" text:outline-level="1">Installation de <text:span text:style-name="T3">"Iphigénie" </text:span><text:span text:style-name="T4">sur Android</text:span></text:h>
      <text:h text:style-name="Heading_20_2" text:outline-level="2">Préparation du Smartphone</text:h>
      <text:list xml:id="list1321740132" text:style-name="L5">
        <text:list-item>
          <text:p text:style-name="P80">activer la position (GPS = localisation)</text:p>
        </text:list-item>
        <text:list-item>
          <text:p text:style-name="P80">Les cartes prennent beaucoup de mémoire <text:span text:style-name="T1">(5 Go pour toutes les Pyrénées) </text:span>; <text:span text:style-name="T1">Si l'on a un smartphone avec peu de mémoire, i</text:span>l est préférable d'avoir une carte SD et d'installer Iphigénie sur la <text:span text:style-name="T53">carte </text:span>SD.</text:p>
        </text:list-item>
      </text:list>
      <text:h text:style-name="P43" text:outline-level="2">Procédure <text:span text:style-name="T1">Android</text:span></text:h>
      <text:list text:style-name="L6">
        <text:list-item>
          <text:p text:style-name="P81">Playstore</text:p>
        </text:list-item>
        <text:list-item>
          <text:p text:style-name="P82">télécharger "Iphigénie"</text:p>
        </text:list-item>
        <text:list-item>
          <text:p text:style-name="P82">ouvrir</text:p>
        </text:list-item>
        <text:list-item>
          <text:p text:style-name="P82"><text:soft-page-break/>donner toutes les autorisations demandées, en particulier l'accès à la position (GPS) <text:span text:style-name="T1">permanente</text:span></text:p>
        </text:list-item>
        <text:list-item>
          <text:p text:style-name="P82">si demandé, créer un répertoire "DowloadIphigenie" <text:span text:style-name="T30">ou Data_Iphigenie </text:span>(où seront stockée les traces, ce répertoire ne sera pas accessible par "mes fichiers")</text:p>
        </text:list-item>
      </text:list>
      <text:h text:style-name="Heading_20_2" text:outline-level="2"><text:span text:style-name="T81">A</text:span>bonnement<text:span text:style-name="T81">s</text:span></text:h>
      <text:h text:style-name="Heading_20_3" text:outline-level="3"><text:span text:style-name="T86">Smartphone</text:span> <text:span text:style-name="T85">(tarif 2025)</text:span></text:h>
      <text:list text:style-name="L7">
        <text:list-item>
          <text:p text:style-name="P84"><text:span text:style-name="T84">Iphigénie </text:span><text:span text:style-name="T85">carto</text:span><text:span text:style-name="T84"><text:tab/><text:tab/><text:tab/><text:tab/><text:tab/><text:tab/><text:tab/></text:span><text:span text:style-name="T85">25</text:span> € / an</text:p>
        </text:list-item>
        <text:list-item>
          <text:p text:style-name="P85"><text:span text:style-name="T84">Pack "Outdoor" = Iphigénie + Whympr<text:tab/><text:tab/><text:tab/><text:tab/></text:span><text:span text:style-name="T85">40</text:span> € / an</text:p>
        </text:list-item>
        <text:list-item>
          <text:p text:style-name="P85"><text:span text:style-name="T84">Pack "Outdoor" = Iphigénie + Whympr</text:span><text:span text:style-name="T80"> </text:span><text:span text:style-name="T84">pour </text:span><text:span text:style-name="T44">cadre FFCAM</text:span><text:span text:style-name="T84"> <text:tab/></text:span>25 € / an</text:p>
        </text:list-item>
      </text:list>
      <text:p text:style-name="P34">l'abonnement donne les cartes <text:span text:style-name="T80">IGN </text:span>de presque toute l'Europe <text:span text:style-name="T60">et DOM-TOM , </text:span><text:span text:style-name="T41">hors réseau</text:span></text:p>
      <text:p text:style-name="P24">remarque : 1 semaine d'essai gratuite</text:p>
      <text:h text:style-name="Heading_20_1" text:outline-level="1"><text:span text:style-name="T95">Utilisation de</text:span><text:span text:style-name="T83"> Web App</text:span></text:h>
      <text:p text:style-name="P4"><text:a xlink:type="simple" xlink:href="https://tracks.iphigen.ie/" text:style-name="Internet_20_link" text:visited-style-name="Visited_20_Internet_20_Link">https://tracks.iphigen.ie/</text:a></text:p>
      <text:p text:style-name="P38">ou <text:a xlink:type="simple" xlink:href="https://www.iphigen.ie/" text:style-name="Internet_20_link" text:visited-style-name="Visited_20_Internet_20_Link"><text:span text:style-name="T94">https://www.iphigen.ie/</text:span></text:a><text:span text:style-name="T94"> &gt; « </text:span>créer un itinéraire »</text:p>
      <text:h text:style-name="Heading_20_2" text:outline-level="2">Cartes</text:h>
      <text:p text:style-name="P39">On ne peut pas supprimer la 1ère carte (par défaut) &gt; la choisir</text:p>
      <text:h text:style-name="Heading_20_2" text:outline-level="2">Créer une trace</text:h>
      <text:list text:style-name="L8">
        <text:list-item>
          <text:p text:style-name="P77">1<text:span text:style-name="T96">er</text:span> clic <text:tab/><text:tab/>=<text:tab/>point de départ</text:p>
        </text:list-item>
        <text:list-item>
          <text:p text:style-name="P77">2<text:span text:style-name="T96">ème</text:span> clic<text:tab/>=<text:tab/>point d’arrivée</text:p>
        </text:list-item>
      </text:list>
      <text:p text:style-name="P39">Mode de tracé :</text:p>
      <text:list text:style-name="L9">
        <text:list-item>
          <text:p text:style-name="P59">Automatique : le logiciel choisit le trajet le plus court</text:p>
        </text:list-item>
        <text:list-item>
          <text:p text:style-name="P59">Manuel : cliquer point par point pour choisir l’itinéraire</text:p>
        </text:list-item>
      </text:list>
      <text:h text:style-name="P41" text:outline-level="1">Utilisation <text:span text:style-name="T95">de Iphigénie</text:span></text:h>
      <text:p text:style-name="P15">ouvrir le menu (flèche en bas de l'écran)</text:p>
      <text:h text:style-name="P44" text:outline-level="2"><draw:frame draw:style-name="fr19" draw:name="Image6" text:anchor-type="paragraph" svg:x="3.921cm" svg:y="0.564cm" svg:width="11.709cm" svg:height="9.338cm" draw:z-index="18"><draw:image xlink:href="Pictures/1000000000000168000002E4F3F8B7BC.jpg" xlink:type="simple" xlink:show="embed" xlink:actuate="onLoad" draw:mime-type="image/jpeg"/></draw:frame><draw:frame text:anchor-type="paragraph" draw:z-index="12" draw:name="Cadre de texte 1" draw:style-name="gr9" draw:text-style-name="P139" svg:width="1.191cm" svg:height="9.208cm" svg:x="1.972cm" svg:y="0.635cm"><draw:text-box><text:p text:style-name="P136"><text:span text:style-name="T104">1</text:span></text:p><text:p text:style-name="P136"><text:span text:style-name="T104"/></text:p><text:p text:style-name="P136"><text:span text:style-name="T104">2</text:span></text:p><text:p text:style-name="P136"><text:span text:style-name="T104"/></text:p><text:p text:style-name="P136"><text:span text:style-name="T104">3</text:span></text:p><text:p text:style-name="P136"><text:span text:style-name="T104"/></text:p><text:p text:style-name="P136"><text:span text:style-name="T104">4</text:span></text:p><text:p text:style-name="P136"><text:span text:style-name="T104"/></text:p><text:p text:style-name="P136"><text:span text:style-name="T104">5</text:span></text:p><text:p text:style-name="P136"><text:span text:style-name="T104"/></text:p><text:p text:style-name="P136"><text:span text:style-name="T104">6</text:span></text:p></draw:text-box></draw:frame><draw:custom-shape text:anchor-type="paragraph" draw:z-index="23" draw:name="Forme 5" draw:style-name="gr5" draw:text-style-name="P135" svg:width="12.507cm" svg:height="1.902cm" svg:x="3.477cm" svg:y="3.498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Cartes <text:span text:style-name="T1">(ligne 3)</text:span></text:h>
      <text:h text:style-name="Heading_20_3" text:outline-level="3">Paramétrage des cartes</text:h>
      <text:list text:style-name="L10">
        <text:list-item>
          <text:p text:style-name="P83">cartes</text:p>
          <text:list>
            <text:list-item>
              <text:p text:style-name="P60">Ar.Plan <text:span text:style-name="T6">→ </text:span><text:span text:style-name="T10">Cartes IGN classiques</text:span></text:p>
            </text:list-item>
            <text:list-item>
              <text:p text:style-name="P61">A<text:span text:style-name="T10">v</text:span>.Plan <text:span text:style-name="T6">→ </text:span><text:span text:style-name="T37">OpenTopoMap</text:span> <text:span text:style-name="T98">ou bien</text:span><text:span text:style-name="T97"> </text:span><text:span text:style-name="T46">Aucun fond de carte</text:span><text:span text:style-name="T97"> + C</text:span><text:span text:style-name="T62">alques &gt; </text:span><text:span text:style-name="T97">P</text:span><text:span text:style-name="T45">entes </text:span><text:span text:style-name="T46">30° 35° 40° 45°</text:span></text:p>
            </text:list-item>
          </text:list>
        </text:list-item>
      </text:list>
      <text:list xml:id="list131059432" text:style-name="L11">
        <text:list-item>
          <text:p text:style-name="P86">positionner le <text:span text:style-name="T37">curseur Ar.Plan / Av.Plan</text:span> <text:span text:style-name="T14">(outil de fondu) </text:span>pour afficher la carte <text:span text:style-name="T67">voulue</text:span></text:p>
        </text:list-item>
      </text:list>
      <text:h text:style-name="Heading_20_3" text:outline-level="3"><text:span text:style-name="T67">U</text:span>tilisation</text:h>
      <text:list xml:id="list220353374557487" text:continue-numbering="true" text:style-name="L11">
        <text:list-item>
          <text:p text:style-name="P86">déplacer la carte<text:tab/><text:span text:style-name="T6">→</text:span><text:tab/>1 doigt</text:p>
        </text:list-item>
        <text:list-item>
          <text:p text:style-name="P86">zoomer<text:tab/><text:tab/><text:span text:style-name="T6">→</text:span><text:tab/>2 doigts</text:p>
        </text:list-item>
        <text:list-item>
          <text:p text:style-name="P86"><draw:frame draw:style-name="fr4" draw:name="Image3" text:anchor-type="paragraph" svg:x="14.164cm" svg:y="0.048cm" svg:width="1.016cm" svg:height="0.984cm" draw:z-index="1"><draw:image xlink:href="Pictures/100000000000003B00000039ACC7213C.jpg" xlink:type="simple" xlink:show="embed" xlink:actuate="onLoad" draw:mime-type="image/jpeg"/></draw:frame>centre<text:span text:style-name="T15">r</text:span> la carte sur la position actuelle : (menu déroulant <text:span text:style-name="T6">→ </text:span>haut <text:span text:style-name="T67">gauche</text:span>)</text:p>
        </text:list-item>
      </text:list>
      <text:p text:style-name="P18"/>
      <text:h text:style-name="P46" text:outline-level="2"><text:span text:style-name="T67">L</text:span><text:span text:style-name="T1">igne 1</text:span></text:h>
      <text:h text:style-name="P50" text:outline-level="3">Orientation de la carte</text:h>
      <text:h text:style-name="Heading_20_4" text:outline-level="4"><text:span text:style-name="T78">P</text:span>our Android</text:h>
      <text:p text:style-name="P17"><text:span text:style-name="T16">Icône "</text:span><text:span text:style-name="T15">Boussole</text:span><text:span text:style-name="T16">"</text:span></text:p>
      <text:list text:style-name="L12">
        <text:list-item>
          <text:p text:style-name="P88"><text:span text:style-name="T16"><draw:frame draw:style-name="fr17" draw:name="Image1" text:anchor-type="as-char" svg:width="1.208cm" svg:height="0.96cm" draw:z-index="19"><draw:image xlink:href="Pictures/100000000000005200000041162C7D1E.jpg" xlink:type="simple" xlink:show="embed" xlink:actuate="onLoad" draw:mime-type="image/jpeg"/></draw:frame></text:span><text:span text:style-name="T16">Carte fixe par rapport à l'écran</text:span><text:span text:style-name="T11"><text:tab/></text:span><text:span text:style-name="T6">→</text:span><text:span text:style-name="T11"><text:tab/></text:span><text:span text:style-name="T16">nécessité d'orienter manuellement le smartphone <text:tab/><text:tab/><text:tab/><text:tab/></text:span><text:span text:style-name="T47">h</text:span><text:span text:style-name="T37">aut d</text:span><text:span text:style-name="T47">e l'écran</text:span><text:span text:style-name="T37"> = Nord</text:span></text:p>
        </text:list-item>
        <text:list-item>
          <text:p text:style-name="P89"><draw:frame draw:style-name="fr18" draw:name="Image13" text:anchor-type="as-char" svg:y="-0.723cm" svg:width="1.192cm" svg:height="1.104cm" draw:z-index="36"><draw:image xlink:href="Pictures/10000000000002D0000005C83EDDE196.jpg" xlink:type="simple" xlink:show="embed" xlink:actuate="onLoad" draw:mime-type="image/jpeg"/></draw:frame>La carte s'oriente automatiquement selon le champ magnétique <text:line-break/><text:tab/><text:tab/><text:tab/><text:span text:style-name="T37">Nord de la carte = Nord réel</text:span><text:line-break/><text:tab/><text:tab/><text:tab/><text:span text:style-name="T5"></text:span><text:span text:style-name="T17"> : </text:span><text:span text:style-name="T20">le smartphone doit </text:span><text:span text:style-name="T13">être horizontal</text:span></text:p>
        </text:list-item>
        <text:list-item>
          <text:p text:style-name="P90"><draw:frame draw:style-name="fr16" draw:name="Image14" text:anchor-type="as-char" svg:width="1.215cm" svg:height="1.152cm" draw:z-index="21"><draw:image xlink:href="Pictures/10000000000002D0000005C8488BDD29.jpg" xlink:type="simple" xlink:show="embed" xlink:actuate="onLoad" draw:mime-type="image/jpeg"/></draw:frame>La carte s'oriente automatiquement <text:span text:style-name="T71">selon la direction de marche</text:span><text:line-break/><text:tab/><text:tab/><text:tab/><text:span text:style-name="T37">haut de l'écran = Cap</text:span> (direction vers laquelle on avance)<text:line-break/><text:tab/><text:tab/><text:tab/><text:span text:style-name="T5"></text:span><text:span text:style-name="T17"> : </text:span>ne <text:span text:style-name="T71">fonctionn</text:span>e pas si on est arrêté<text:line-break/><text:tab/><text:tab/><text:tab/><text:span text:style-name="T5"></text:span><text:span text:style-name="T17"> : </text:span><text:span text:style-name="T21">orienter le smartphone vers la direction de marche</text:span></text:p>
        </text:list-item>
      </text:list>
      <text:h text:style-name="P54" text:outline-level="4"><text:span text:style-name="T78">P</text:span>our <text:span text:style-name="T78">Iphone</text:span></text:h>
      <text:list text:style-name="L13">
        <text:list-item>
          <text:p text:style-name="P93">cliquer 3 fois au centre de l'écran pour basculer :</text:p>
          <text:list>
            <text:list-item>
              <text:p text:style-name="P92"><text:span text:style-name="T78">du mode "carte orientée vers le Nord" <text:tab/><text:tab/></text:span><text:span text:style-name="T78"><draw:frame draw:style-name="fr17" draw:name="Image18" text:anchor-type="as-char" svg:width="1.208cm" svg:height="0.96cm" draw:z-index="33"><draw:image xlink:href="Pictures/100000000000005200000041162C7D1E.jpg" xlink:type="simple" xlink:show="embed" xlink:actuate="onLoad" draw:mime-type="image/jpeg"/></draw:frame></text:span></text:p>
            </text:list-item>
            <text:list-item>
              <text:p text:style-name="P92"><text:span text:style-name="T78">au mode "orientée selon direction de marche"<text:tab/></text:span><text:span text:style-name="T78"><draw:frame draw:style-name="fr16" draw:name="Image19" text:anchor-type="as-char" svg:width="1.215cm" svg:height="1.152cm" draw:z-index="34"><draw:image xlink:href="Pictures/10000000000002D0000005C8488BDD29.jpg" xlink:type="simple" xlink:show="embed" xlink:actuate="onLoad" draw:mime-type="image/jpeg"/></draw:frame></text:span></text:p>
            </text:list-item>
            <text:list-item>
              <text:p text:style-name="P93">on n'a pas accès au mode <text:span text:style-name="T16"><text:s/></text:span>"<text:span text:style-name="T16">carte orient</text:span>é<text:span text:style-name="T16">e selon le champ magnétique</text:span>"</text:p>
            </text:list-item>
          </text:list>
        </text:list-item>
      </text:list>
      <text:h text:style-name="Heading_20_3" text:outline-level="3"><draw:frame draw:style-name="fr3" draw:name="Image6 Copie 1" text:anchor-type="paragraph" svg:x="11.393cm" svg:y="0.367cm" svg:width="1.058cm" svg:height="1.18cm" draw:z-index="37"><draw:image xlink:href="Pictures/1000000000000168000002E4F3F8B7BC.jpg" xlink:type="simple" xlink:show="embed" xlink:actuate="onLoad" draw:mime-type="image/jpeg"/></draw:frame><text:span text:style-name="T11">P</text:span>aramètr<text:span text:style-name="T11">es</text:span></text:h>
      <text:list xml:id="list220352283912310" text:continue-list="list220353374557487" text:style-name="L11">
        <text:list-item>
          <text:p text:style-name="P87"><text:span text:style-name="T59">Android:<text:tab/>:<text:tab/>dans Iphigénie<text:tab/> &gt; </text:span><text:span text:style-name="T67">menu &gt; </text:span><text:span text:style-name="T87">Réglages</text:span></text:p>
        </text:list-item>
        <text:list-item>
          <text:p text:style-name="P74">IOS<text:tab/><text:tab/>:<text:tab/>dans "réglages téléphone"<text:tab/>:<text:tab/>application &gt; Iphigénie</text:p>
        </text:list-item>
      </text:list>
      <text:h text:style-name="Heading_20_4" text:outline-level="4">GPS</text:h>
      <text:list text:continue-numbering="true" text:style-name="L11">
        <text:list-item>
          <text:p text:style-name="P62"><text:span text:style-name="T71">C</text:span>orrection d'altitude<text:tab/><text:span text:style-name="T6">→</text:span><text:tab/>oui</text:p>
        </text:list-item>
        <text:list-item>
          <text:p text:style-name="P63"><text:span text:style-name="T87">Lissage de l</text:span>'altitude<text:tab/><text:span text:style-name="T6">→</text:span><text:tab/>0.01 hz<text:tab/><text:tab/><text:span text:style-name="T78">(n'existe pas sur Iphone)</text:span></text:p>
        </text:list-item>
        <text:list-item>
          <text:p text:style-name="P64">autres réglages<text:span text:style-name="T11"><text:tab/></text:span><text:span text:style-name="T6">→</text:span><text:span text:style-name="T11"><text:tab/></text:span>au choix</text:p>
        </text:list-item>
      </text:list>
      <text:p text:style-name="P6"/>
      <text:p text:style-name="P7"/>
      <text:h text:style-name="P44" text:outline-level="2">Mesures <text:span text:style-name="T1">(ligne 2)</text:span></text:h>
      <text:p text:style-name="P131"/>
      <text:p text:style-name="P131"><draw:frame draw:style-name="fr2" draw:name="Image6 Copie 2" text:anchor-type="paragraph" svg:x="3.154cm" svg:y="-0.039cm" svg:width="11.709cm" svg:height="1.722cm" draw:z-index="38"><draw:image xlink:href="Pictures/1000000000000168000002E4F3F8B7BC.jpg" xlink:type="simple" xlink:show="embed" xlink:actuate="onLoad" draw:mime-type="image/jpeg"/></draw:frame></text:p>
      <text:list text:style-name="L14">
        <text:list-item>
          <text:p text:style-name="P91">Latitude / Longitude <text:span text:style-name="T22">(la double flèche de droite permet de changer le format)</text:span></text:p>
        </text:list-item>
        <text:list-item>
          <text:p text:style-name="P91">Altitude GPS</text:p>
        </text:list-item>
        <text:list-item>
          <text:p text:style-name="P91">Cap (direction vers laquelle on avance, <text:span text:style-name="T87">ne marche pas à l'arrêt</text:span>)</text:p>
        </text:list-item>
        <text:list-item>
          <text:p text:style-name="P91">Azimut <text:span text:style-name="T22">(orientation du Smartphone)</text:span></text:p>
        </text:list-item>
        <text:list-item>
          <text:p text:style-name="P91">Vitesse</text:p>
        </text:list-item>
      </text:list>
      <text:p text:style-name="P19"/>
      <text:h text:style-name="P45" text:outline-level="2">Hors-Ligne <text:span text:style-name="T1">(ligne 4)</text:span></text:h>
      <text:list text:style-name="L15">
        <text:list-item>
          <text:p text:style-name="P94">permet de télécharger les cartes, chez soi, <text:span text:style-name="T37">pour les utiliser en montagne, hors réseau</text:span></text:p>
        </text:list-item>
      </text:list>
      <text:p text:style-name="P5">(également, on peut mettre le Smartphone en mode avion, pour économiser la batterie)</text:p>
      <text:list text:style-name="L16">
        <text:list-item>
          <text:p text:style-name="P98">créer une "emprise" <text:span text:style-name="T64">= </text:span>cadres délimitant l'aire à télécharger; <text:span text:style-name="T64">modifier l'emprise avec les poignées (ronds blancs)</text:span></text:p>
        </text:list-item>
        <text:list-item>
          <text:p text:style-name="P99"><draw:frame draw:style-name="fr15" draw:name="Image11" text:anchor-type="paragraph" svg:x="3.701cm" svg:y="0.011cm" svg:width="9.525cm" svg:height="1.258cm" draw:z-index="13"><draw:image xlink:href="Pictures/1000000000000168000002E4F3F8B7BC.jpg" xlink:type="simple" xlink:show="embed" xlink:actuate="onLoad" draw:mime-type="image/jpeg"/></draw:frame><draw:custom-shape text:anchor-type="paragraph" draw:z-index="14" draw:name="Forme 1" draw:style-name="gr8" draw:text-style-name="P135" svg:width="1.257cm" svg:height="1.151cm" svg:x="5.064cm" svg:y="0.116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ouvrir les propriétés de l'emprise</text:p>
        </text:list-item>
        <text:list-item>
          <text:p text:style-name="P97"><draw:frame draw:style-name="fr14" draw:name="Image12" text:anchor-type="paragraph" svg:x="3.842cm" svg:y="-0.132cm" svg:width="11.319cm" svg:height="6.482cm" draw:z-index="15"><draw:image xlink:href="Pictures/10000000000002E400000168473010B1.jpg" xlink:type="simple" xlink:show="embed" xlink:actuate="onLoad" draw:mime-type="image/jpeg"/></draw:frame><draw:custom-shape text:anchor-type="paragraph" draw:z-index="16" draw:name="Forme 3" draw:style-name="gr8" draw:text-style-name="P135" svg:width="1.257cm" svg:height="1.151cm" svg:x="13.903cm" svg:y="-0.13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text:span text:style-name="T63">choisir</text:span><text:span text:style-name="T34"> l'</text:span><text:span text:style-name="T33">échelle des cartes à télécharger : </text:span><text:span text:style-name="T34">1/12 500 ; 1/25 000 ; 1/50 000 ; 1/100 000 ; </text:span><text:span text:style-name="T22">. . .<text:tab/><text:line-break/> </text:span><text:span text:style-name="T1">(les cartes d'échelle inférieure à 1/12 500 prennent de la mémoire inutilement)</text:span></text:p>
        </text:list-item>
        <text:list-item>
          <text:p text:style-name="P100">charger (les tuiles de) l'emprise (30 min si grande surface, <text:span text:style-name="T66">ne pas mettre le téléphone en veille</text:span>)</text:p>
        </text:list-item>
      </text:list>
      <text:p text:style-name="P16"/>
      <text:h text:style-name="P45" text:outline-level="2">Repères <text:span text:style-name="T1">(ligne 5)</text:span></text:h>
      <text:p text:style-name="P5">placer 1 repère (point) sur la carte :<draw:frame draw:style-name="fr13" draw:name="Image20" text:anchor-type="char" svg:x="6.405cm" svg:y="-0.15cm" svg:width="1.423cm" svg:height="1.344cm" draw:z-index="32"><draw:image xlink:href="Pictures/1000000100000153000002C2C65D3682.png" xlink:type="simple" xlink:show="embed" xlink:actuate="onLoad" draw:mime-type="image/png"/></draw:frame></text:p>
      <text:list text:style-name="L17">
        <text:list-item>
          <text:p text:style-name="P101">soit au <text:span text:style-name="T37">centre de l'écran</text:span><text:tab/></text:p>
        </text:list-item>
        <text:list-item>
          <text:p text:style-name="P101">soit à la <text:span text:style-name="T37">position réelle</text:span><draw:frame draw:style-name="fr12" draw:name="Image20 Copie 1" text:anchor-type="char" svg:x="6.406cm" svg:y="-0.15cm" svg:width="1.296cm" svg:height="1.192cm" draw:z-index="35"><draw:image xlink:href="Pictures/1000000100000153000002C2C65D3682.png" xlink:type="simple" xlink:show="embed" xlink:actuate="onLoad" draw:mime-type="image/png"/></draw:frame><text:span text:style-name="T100"><text:tab/><text:tab/><text:tab/></text:span><text:span text:style-name="T101">là où l’on est</text:span></text:p>
        </text:list-item>
      </text:list>
      <text:h text:style-name="Heading_20_3" text:outline-level="3">Balise <text:span text:style-name="T53">GPS</text:span></text:h>
      <text:p text:style-name="Text_20_body"><draw:frame draw:style-name="fr1" draw:name="Image6 Copie 3" text:anchor-type="paragraph" svg:x="1.84cm" svg:y="-0.064cm" svg:width="3.044cm" svg:height="1.473cm" draw:z-index="39"><draw:image xlink:href="Pictures/1000000000000168000002E4F3F8B7BC.jpg" xlink:type="simple" xlink:show="embed" xlink:actuate="onLoad" draw:mime-type="image/jpeg"/></draw:frame></text:p>
      <text:p text:style-name="Text_20_body"/>
      <text:p text:style-name="P132"><text:span text:style-name="T23">Très utile pour la </text:span><text:span text:style-name="T49">sécurité</text:span><text:span text:style-name="T23"> :</text:span></text:p>
      <text:list text:style-name="L18">
        <text:list-item>
          <text:p text:style-name="P95"><text:span text:style-name="T88">Le </text:span><text:span text:style-name="T42">suivi</text:span> activ<text:span text:style-name="T23">e</text:span> la <text:span text:style-name="T37">Balise</text:span> <text:span text:style-name="T23">au début de la randonnée</text:span></text:p>
        </text:list-item>
        <text:list-item>
          <text:p text:style-name="P95"><text:span text:style-name="T88">Le </text:span><text:span text:style-name="T42">suiveur</text:span><text:span text:style-name="T37"> </text:span><text:span text:style-name="T23">(à qui on a donné notre code) </text:span>peut <text:span text:style-name="T23">voir notre itinéraire et notre position</text:span> <text:span text:style-name="T42">sur son application</text:span><text:span text:style-name="T23">, tant que l'on a du réseau;</text:span></text:p>
        </text:list-item>
        <text:list-item>
          <text:p text:style-name="P102">Même <text:span text:style-name="T34">si</text:span> l'on n'a plus de réseau, grâce à la trace enregistrée, la personne voit vers où l'on allait.</text:p>
        </text:list-item>
      </text:list>
      <text:p text:style-name="P36">Inconvénient :</text:p>
      <text:list text:style-name="L19">
        <text:list-item>
          <text:p text:style-name="P104">Depuis 2024, il faut que le suiveur <text:span text:style-name="T22">dispose d’un </text:span><text:span text:style-name="T43">abonnement Iphigénie Carto</text:span></text:p>
        </text:list-item>
        <text:list-item>
          <text:p text:style-name="P96">Le suivi fonctionne <text:span text:style-name="T37">uniquement via l’application</text:span> mobile et non via le site web.</text:p>
        </text:list-item>
      </text:list>
      <text:h text:style-name="Heading_20_4" text:outline-level="4">Procédure <text:span text:style-name="T53">pour </text:span><text:span text:style-name="T56">activer</text:span><text:span text:style-name="T53"> la balise GPS </text:span><text:span text:style-name="T38">avec le smartphone</text:span></text:h>
      <text:list text:style-name="L20">
        <text:list-item>
          <text:p text:style-name="P79"><text:span text:style-name="T99">Réglages/P</text:span>aramètres &gt; <text:span text:style-name="T99">GPS &gt;</text:span> balise <text:span text:style-name="T53">GPS</text:span></text:p>
        </text:list-item>
        <text:list-item>
          <text:p text:style-name="P79">créer identifiant et mot de passe <text:span text:style-name="T78">(uniquement majuscules, minuscules, tirets; </text:span><text:span text:style-name="T40">pas d'espace</text:span><text:span text:style-name="T78"> )</text:span></text:p>
        </text:list-item>
      </text:list>
      <text:h text:style-name="P55" text:outline-level="4">Procédure pour <text:span text:style-name="T55">suivre</text:span> une balise GPS <text:span text:style-name="T38">s</text:span><text:span text:style-name="T37">ur </text:span>Smartphone</text:h>
      <text:list text:style-name="L21">
        <text:list-item>
          <text:p text:style-name="P105"><text:span text:style-name="T99">app</text:span><text:span text:style-name="T88">plication Iphigénie &gt; suivre</text:span></text:p>
        </text:list-item>
        <text:list-item>
          <text:p text:style-name="P106">renseigner identifiant et mot de passe</text:p>
        </text:list-item>
      </text:list>
      <text:p text:style-name="P20"/>
      <text:h text:style-name="P45" text:outline-level="2">Traces <text:span text:style-name="T1">(ligne 6)</text:span></text:h>
      <text:h text:style-name="Heading_20_3" text:outline-level="3">Menu</text:h>
      <text:p text:style-name="P14"><text:span text:style-name="T25">Menu</text:span><text:span text:style-name="T11"><text:tab/></text:span><text:span text:style-name="T6">→</text:span><text:span text:style-name="T11"><text:tab/></text:span><text:span text:style-name="T25">trace</text:span></text:p>
      <text:list text:style-name="L22">
        <text:list-item>
          <text:p text:style-name="P103">Enregistrer la <text:span text:style-name="T37">trace</text:span> : <text:span text:style-name="T50">en se déplaçant réellement</text:span></text:p>
        </text:list-item>
        <text:list-item>
          <text:p text:style-name="P103">Créer un <text:span text:style-name="T37">trac</text:span><text:span text:style-name="T39">é</text:span><text:span text:style-name="T33"> :</text:span> sur le smartphone, avec le doigt</text:p>
        </text:list-item>
      </text:list>
      <text:h text:style-name="Heading_20_3" text:outline-level="3">Enregistrer une <text:span text:style-name="T54">trace</text:span></text:h>
      <text:p text:style-name="P13"><draw:frame draw:style-name="fr11" draw:name="Image8" text:anchor-type="paragraph" svg:width="9.1cm" svg:height="0.968cm" draw:z-index="7"><draw:image xlink:href="Pictures/100000010000025A0000004044A812D1.png" xlink:type="simple" xlink:show="embed" xlink:actuate="onLoad" draw:mime-type="image/png"/></draw:frame>petit piège :</text:p>
      <text:list text:style-name="L23">
        <text:list-item>
          <text:p text:style-name="P107">lors de l'enregistrement, il reste marqué "Enreg." sous le bouton</text:p>
        </text:list-item>
        <text:list-item>
          <text:p text:style-name="P107"><draw:frame draw:style-name="fr10" draw:name="Image9" text:anchor-type="paragraph" svg:x="4.898cm" svg:y="-0.025cm" svg:width="9.119cm" svg:height="0.97cm" draw:z-index="8"><draw:image xlink:href="Pictures/100000010000025A00000040F1A4A1CB.png" xlink:type="simple" xlink:show="embed" xlink:actuate="onLoad" draw:mime-type="image/png"/></draw:frame><draw:custom-shape text:anchor-type="paragraph" draw:z-index="11" draw:name="Forme 4" draw:style-name="gr10" draw:text-style-name="P135" svg:width="1.214cm" svg:height="0.969cm" svg:x="6.246cm" svg:y="-0.025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et donc on pense l'appui sur ce bouton démarre l'enregistrement, <text:span text:style-name="T51">alors que cela arrête l'enregistrement !</text:span></text:p>
        </text:list-item>
        <text:list-item>
          <text:p text:style-name="P109">on peut vérifier que l'enregistrement est en cours en observant le bouton "pause"</text:p>
        </text:list-item>
      </text:list>
      <text:h text:style-name="Heading_20_4" text:outline-level="4">économie d'énergie</text:h>
      <text:list text:continue-list="list1321740132" text:style-name="L5">
        <text:list-item>
          <text:p text:style-name="P110">pour éviter que le smartphone arr<text:span text:style-name="T12">ête l'enregistrement, </text:span>désactiver les modes d'économie d'énergie :<text:line-break/>Paramètres &gt; Batterie et maintenance de l'appareil &gt; Batterie &gt; Économie d<text:span text:style-name="T77">'</text:span>énergie &gt; <text:span text:style-name="T77">OFF<text:line-break/>(menu probablement différent sur d'autres smartphone)</text:span></text:p>
        </text:list-item>
      </text:list>
      <text:h text:style-name="P51" text:outline-level="3"><text:span text:style-name="T36">C</text:span><text:span text:style-name="T23">réer un </text:span><text:span text:style-name="T57">trac</text:span><text:span text:style-name="T58">é</text:span></text:h>
      <text:p text:style-name="P8"><draw:frame draw:style-name="fr9" draw:name="Image10" text:anchor-type="paragraph" svg:x="4.822cm" svg:y="-0.109cm" svg:width="8.952cm" svg:height="1.208cm" draw:z-index="9"><draw:image xlink:href="Pictures/10000000000002D0000005C8320359E9.jpg" xlink:type="simple" xlink:show="embed" xlink:actuate="onLoad" draw:mime-type="image/jpeg"/></draw:frame><draw:custom-shape text:anchor-type="paragraph" draw:z-index="10" draw:name="Forme 2" draw:style-name="gr11" draw:text-style-name="P135" svg:width="1.394cm" svg:height="1.207cm" svg:x="12.379cm" svg:y="-0.10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Un repère jaune (appelé "caillou") apparaît au centre de l'écran</text:p>
      <text:h text:style-name="P56" text:outline-level="4">les 4 outils pour créer une trace : outil<text:span text:style-name="T26">s</text:span> rouge, vert, bleu, gris</text:h>
      <text:list text:style-name="L24">
        <text:list-item>
          <text:p text:style-name="P111"><draw:frame draw:style-name="fr8" draw:name="Image4" text:anchor-type="paragraph" svg:x="5.209cm" svg:y="0.342cm" svg:width="3.554cm" svg:height="4.546cm" draw:z-index="2"><draw:image xlink:href="Pictures/1000000100000168000002671BA7F3CF.png" xlink:type="simple" xlink:show="embed" xlink:actuate="onLoad" draw:mime-type="image/png"/></draw:frame><draw:caption text:anchor-type="paragraph" draw:z-index="5" draw:name="Légende 1" draw:style-name="gr13" draw:text-style-name="P140" svg:width="2.932cm" svg:height="1.119cm" svg:x="10.837cm" svg:y="0.434cm" draw:caption-point-x="-3.568cm" draw:caption-point-y="1.249cm"><text:p text:style-name="P136"><text:span text:style-name="T105">repère</text:span></text:p><text:p text:style-name="P136"><text:span text:style-name="T105">("caillou")</text:span></text:p></draw:caption><draw:caption text:anchor-type="paragraph" draw:z-index="6" draw:name="Légende 2" draw:style-name="gr12" draw:text-style-name="P140" svg:width="2.932cm" svg:height="0.706cm" svg:x="10.837cm" svg:y="2.434cm" draw:caption-point-x="-3.568cm" draw:caption-point-y="1.249cm"><text:p text:style-name="P136"><text:span text:style-name="T105">poignée</text:span></text:p></draw:caption><text:span text:style-name="T68">appui bref sur la poignée <text:tab/><text:tab/></text:span><text:span text:style-name="T9">→</text:span><text:span text:style-name="T19"> changer d'</text:span><text:span text:style-name="T32">outil </text:span></text:p>
        </text:list-item>
        <text:list-item>
          <text:p text:style-name="P111"><text:span text:style-name="T68">appui long (2s)</text:span><text:span text:style-name="T26"> </text:span><text:span text:style-name="T68">sur la poignée <text:tab/></text:span><text:span text:style-name="T9">→</text:span><text:span text:style-name="T19"> traîner</text:span><text:span text:style-name="T32"> le caillou</text:span></text:p>
        </text:list-item>
      </text:list>
      <text:h text:style-name="Heading_20_4" text:outline-level="4"><text:span text:style-name="T24">O</text:span>util Rouge</text:h>
      <text:list text:style-name="L25">
        <text:list-item>
          <text:p text:style-name="P112">déplacer le caillou</text:p>
        </text:list-item>
      </text:list>
      <text:h text:style-name="Heading_20_4" text:outline-level="4"><text:span text:style-name="T24">O</text:span>util Vert</text:h>
      <text:list text:style-name="L26">
        <text:list-item>
          <text:p text:style-name="P113">créer une trace <text:span text:style-name="T24">n'importe où (la </text:span>trace s<text:span text:style-name="T24">uit</text:span> <text:span text:style-name="T24">votre doigt)</text:span></text:p>
        </text:list-item>
      </text:list>
      <text:h text:style-name="Heading_20_4" text:outline-level="4"><text:soft-page-break/><text:span text:style-name="T24">O</text:span>util Bleu</text:h>
      <text:list text:style-name="L27">
        <text:list-item>
          <text:p text:style-name="P114">créer une trace <text:span text:style-name="T24">en suivant le sentier (la </text:span>trace <text:span text:style-name="T24">suit </text:span>automatiquement <text:span text:style-name="T24">le sentier)</text:span></text:p>
        </text:list-item>
      </text:list>
      <text:h text:style-name="Heading_20_4" text:outline-level="4"><text:span text:style-name="T24">O</text:span>util Gris</text:h>
      <text:list text:style-name="L28">
        <text:list-item>
          <text:p text:style-name="P115">créer une trace point par point <text:span text:style-name="T25">(trace en ligne brisée)</text:span></text:p>
        </text:list-item>
      </text:list>
      <text:h text:style-name="Heading_20_3" text:outline-level="3">Créer une <text:span text:style-name="T54">route</text:span></text:h>
      <text:p text:style-name="P30">Une route est une ligne brisée de <text:span text:style-name="T37">points navigables :</text:span></text:p>
      <text:p text:style-name="P30"><draw:frame draw:style-name="fr7" draw:name="Image17" text:anchor-type="paragraph" svg:x="0cm" svg:y="0.012cm" svg:width="19.001cm" svg:height="7.355cm" draw:z-index="29"><draw:image xlink:href="Pictures/10000000000005C8000002D011045C78.jpg" xlink:type="simple" xlink:show="embed" xlink:actuate="onLoad" draw:mime-type="image/jpeg"/></draw:frame><draw:line text:anchor-type="paragraph" draw:z-index="31" draw:name="Ligne 1" draw:style-name="gr1" draw:text-style-name="P134" svg:x1="8.64cm" svg:y1="-0.22cm" svg:x2="6.973cm" svg:y2="3.193cm"><text:p/></draw:line><draw:custom-shape text:anchor-type="paragraph" draw:z-index="30" draw:name="Forme 6" draw:style-name="gr2" draw:text-style-name="P135" svg:width="1.22cm" svg:height="1.445cm" svg:x="5.965cm" svg:y="3.581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En mode "suivre", le GPS indiquera la direction pour rejoindre, <text:span text:style-name="T37">en ligne droite</text:span>, le point navigable</text:p>
      <text:p text:style-name="P31">On peut également r<text:span text:style-name="T77">endre certains</text:span> points navigables sur une trace ou un tracé;</text:p>
      <text:p text:style-name="P32"/>
      <text:h text:style-name="Heading_20_3" text:outline-level="3">Importer<text:span text:style-name="T26"> une</text:span> trace <text:span text:style-name="T26">(fichier </text:span>GPX<text:span text:style-name="T26">)</text:span> depuis Internet, <text:span text:style-name="T61">avec le smartphone</text:span></text:h>
      <text:h text:style-name="Heading_20_4" text:outline-level="4">Internet / courrier / . . .</text:h>
      <text:list text:style-name="L29">
        <text:list-item>
          <text:p text:style-name="P116">télécharger le fichier gpx</text:p>
        </text:list-item>
        <text:list-item>
          <text:p text:style-name="P116"><text:span text:style-name="T52">exemple : </text:span><text:a xlink:type="simple" xlink:href="https://www.visugpx.com/dqSPe36HzS" text:style-name="Internet_20_link" text:visited-style-name="Visited_20_Internet_20_Link">https://www.visugpx.com/dqSPe36HzS</text:a></text:p>
        </text:list-item>
      </text:list>
      <text:h text:style-name="P57" text:outline-level="4">1ère méthode (la plus simple)</text:h>
      <text:list text:style-name="L30">
        <text:list-item>
          <text:p text:style-name="P65">gestionnaire de fichiers <text:span text:style-name="T27"><text:s/>&gt; </text:span>download &gt; <text:span text:style-name="T28">le fichier gpx s'ouvr</text:span><text:span text:style-name="T64">e</text:span><text:span text:style-name="T28"> avec Iphigénie</text:span></text:p>
        </text:list-item>
      </text:list>
      <text:h text:style-name="P57" text:outline-level="4">2ème méthode (si la 1ère ne marche pas)</text:h>
      <text:list text:style-name="L31">
        <text:list-item>
          <text:p text:style-name="P117"><text:span text:style-name="T65">Iphigénie &gt; </text:span><text:span text:style-name="T27">menu traces &gt; listes &gt; importer &gt; </text:span>download</text:p>
        </text:list-item>
      </text:list>
      <text:list text:style-name="L32">
        <text:list-item>
          <text:p text:style-name="P118"><text:span text:style-name="T7"></text:span><text:span text:style-name="T18"> : </text:span><text:span text:style-name="T28">le fichier doit être à la racine de "Download"</text:span></text:p>
        </text:list-item>
      </text:list>
      <text:p text:style-name="P28"/>
      <text:p text:style-name="P29"/>
      <text:h text:style-name="Heading_20_2" text:outline-level="2">Gérer les traces <text:span text:style-name="T67">et les repères</text:span></text:h>
      <text:list xml:id="list1627302347" text:style-name="L33">
        <text:list-item>
          <text:p text:style-name="P119">Menu &gt; traces <text:span text:style-name="T67">(ou repères)</text:span> &gt; liste</text:p>
        </text:list-item>
      </text:list>
      <text:p text:style-name="P11"><draw:g text:anchor-type="paragraph" draw:z-index="4" draw:name="DrawObject 1" draw:style-name="gr14"><draw:caption draw:name="Légende 4" draw:style-name="gr15" draw:text-style-name="P141" svg:width="2.932cm" svg:height="1.08cm" svg:x="14.469cm" svg:y="0.178cm" draw:caption-point-x="-3.858cm" draw:caption-point-y="1.129cm"><text:p text:style-name="P136"><text:span text:style-name="T105">informations sur la trace</text:span></text:p></draw:caption><draw:caption draw:name="Légende 5" draw:style-name="gr15" draw:text-style-name="P141" svg:width="2.932cm" svg:height="1.08cm" svg:x="0.374cm" svg:y="2.376cm" draw:caption-point-x="8.343cm" draw:caption-point-y="-0.707cm"><text:p text:style-name="P136"><text:span text:style-name="T105">centrer la carte sur la trace</text:span></text:p></draw:caption><draw:caption draw:name="Légende 6" draw:style-name="gr15" draw:text-style-name="P141" svg:width="2.932cm" svg:height="1.08cm" svg:x="11.352cm" svg:y="2.392cm" draw:caption-point-x="-1.817cm" draw:caption-point-y="-0.771cm"><text:p text:style-name="P136"><text:span text:style-name="T105">trace visible</text:span></text:p></draw:caption></draw:g></text:p>
      <text:p text:style-name="Text_20_body"><draw:frame draw:style-name="fr4" draw:name="Image5" text:anchor-type="paragraph" svg:x="4.514cm" svg:y="-0.028cm" svg:width="6.027cm" svg:height="1.422cm" draw:z-index="3"><draw:image xlink:href="Pictures/10000000000002C8000000A8E27F04A9.jpg" xlink:type="simple" xlink:show="embed" xlink:actuate="onLoad" draw:mime-type="image/jpeg"/></draw:frame></text:p>
      <text:p text:style-name="Text_20_body"/>
      <text:p text:style-name="Text_20_body"/>
      <text:p text:style-name="Text_20_body"/>
      <text:p text:style-name="Text_20_body"/>
      <text:p text:style-name="P10">On peut :</text:p>
      <text:list text:style-name="L34">
        <text:list-item>
          <text:p text:style-name="P67">renommer</text:p>
        </text:list-item>
        <text:list-item>
          <text:p text:style-name="P66"><draw:frame text:anchor-type="paragraph" draw:z-index="20" draw:name="Cadre de texte 2" draw:style-name="gr7" draw:text-style-name="P138" svg:width="0.53cm" svg:height="0.816cm" svg:x="14.074cm" svg:y="-0.201cm"><draw:text-box><text:p><text:span text:style-name="T104">+</text:span></text:p></draw:text-box></draw:frame><text:span text:style-name="T31">ranger dans un répertoire </text:span><text:span text:style-name="T67">personnel (après avoir créé ce répertoire : liste </text:span><text:span text:style-name="T8">→</text:span> <text:s text:c="6"/><text:span text:style-name="T67">)</text:span></text:p>
        </text:list-item>
        <text:list-item>
          <text:p text:style-name="P67">charger les cartes</text:p>
        </text:list-item>
        <text:list-item>
          <text:p text:style-name="P67"><draw:frame draw:style-name="fr6" draw:name="Image2" text:anchor-type="paragraph" svg:x="13.12cm" svg:y="1.113cm" svg:width="5.904cm" svg:height="8.998cm" draw:z-index="17"><draw:image xlink:href="Pictures/1000000000000168000002E4504BEB9F.jpg" xlink:type="simple" xlink:show="embed" xlink:actuate="onLoad" draw:mime-type="image/jpeg"/></draw:frame>consolider les altitudes : <text:span text:style-name="T35">l'appli calcule les altitudes sur la trace à partir du MNT </text:span><text:span text:style-name="T102">(</text:span><text:span text:style-name="T35">Modèle Numérique du Terrain</text:span><text:span text:style-name="T102">)</text:span><text:span text:style-name="T35">, c. à d. des courbes de niveau</text:span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33"><text:span text:style-name="T7"></text:span><text:span text:style-name="T18"> : </text:span><text:span text:style-name="T28">le </text:span><text:span text:style-name="T102">MNT ne marche qu’en Franc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Modifier une trace / <text:span text:style-name="T75">un repère</text:span></text:h>
      <text:p text:style-name="P12">En affichage "carte" <text:span text:style-name="T11"><text:tab/></text:span><text:span text:style-name="T6">→</text:span><text:span text:style-name="T11"><text:tab/></text:span>cliquer sur un point de la trace</text:p>
      <text:p text:style-name="P13">on peut :</text:p>
      <text:list text:style-name="L35">
        <text:list-item>
          <text:p text:style-name="P108">visualiser le profil</text:p>
        </text:list-item>
        <text:list-item>
          <text:p text:style-name="P108">couper la trace en 2</text:p>
        </text:list-item>
        <text:list-item>
          <text:p text:style-name="P108">supprimer un/<text:span text:style-name="T61">des</text:span> point</text:p>
        </text:list-item>
        <text:list-item>
          <text:p text:style-name="P108">déplacer un/<text:span text:style-name="T61">des</text:span> point</text:p>
        </text:list-item>
      </text:list>
      <text:p text:style-name="P13"/>
      <text:h text:style-name="P52" text:outline-level="3"><text:span text:style-name="T31">Ex</text:span>porter<text:span text:style-name="T26"> une</text:span> trace <text:span text:style-name="T26">(fichier </text:span>GPX<text:span text:style-name="T26">)</text:span> depui<text:span text:style-name="T31">s le smartphone</text:span></text:h>
      <text:list text:continue-list="list1627302347" text:style-name="L33">
        <text:list-item>
          <text:p text:style-name="P120"><draw:line text:anchor-type="paragraph" draw:z-index="22" draw:name="Ligne 4" draw:style-name="gr6" draw:text-style-name="P134" svg:x1="11.18cm" svg:y1="0.266cm" svg:x2="18.073cm" svg:y2="1.704cm"><text:p/></draw:line>Menu &gt; <text:span text:style-name="T72">T</text:span>races &gt; <text:span text:style-name="T72">L</text:span>iste &gt; <text:span text:style-name="T72">sélectionner la trace &gt; </text:span><text:span text:style-name="T89">Export</text:span><text:span text:style-name="T72">er</text:span><draw:frame draw:style-name="fr5" draw:name="Image7" text:anchor-type="char" svg:x="12.772cm" svg:y="-0.058cm" svg:width="6.158cm" svg:height="12.823cm" draw:z-index="0"><draw:image xlink:href="Pictures/1000000100000153000002C260231118.png" xlink:type="simple" xlink:show="embed" xlink:actuate="onLoad" draw:mime-type="image/png"/></draw:frame></text:p>
        </text:list-item>
      </text:list>
      <text:p text:style-name="P11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26"/>
      <text:p text:style-name="P26"/>
      <text:p text:style-name="P27"/>
      <text:h text:style-name="P42" text:outline-level="1">Ré<text:span text:style-name="T82">solution des problèmes</text:span></text:h>
      <text:list text:style-name="L36">
        <text:list-item>
          <text:p text:style-name="P122">Le Manuel en ligne ou dans l'appli ne correspond pas <text:span text:style-name="T75">toujours </text:span>aux nouvelles versions</text:p>
        </text:list-item>
        <text:list-item>
          <text:p text:style-name="P121"><text:span text:style-name="T82">Problème pour l'enregistrement de trace : </text:span><text:a xlink:type="simple" xlink:href="https://manuels.iphigen.ie/fr/article/probleme-avec-lenregistrement-des-traces-android-1173c6z/" text:style-name="Internet_20_link" text:visited-style-name="Visited_20_Internet_20_Link">https://manuels.iphigen.ie/fr/article/probleme-avec-lenregistrement-des-traces-android-1173c6z/</text:a></text:p>
        </text:list-item>
        <text:list-item>
          <text:p text:style-name="P121"/>
        </text:list-item>
      </text:list>
      <text:p text:style-name="P22"/>
      <text:h text:style-name="Heading_20_1" text:outline-level="1">Sur ordinateur</text:h>
      <text:h text:style-name="P48" text:outline-level="2">Site Web App</text:h>
      <text:p text:style-name="P35"><text:a xlink:type="simple" xlink:href="https://tracks.iphigen.ie/" text:style-name="Internet_20_link" text:visited-style-name="Visited_20_Internet_20_Link">https://tracks.iphigen.ie/</text:a></text:p>
      <text:h text:style-name="P49" text:outline-level="2">Transfert de traces gpx <text:span text:style-name="T90">entre l'ordinateur et le smartphone</text:span></text:h>
      <text:p text:style-name="P37">On ne peut plus lefaire directement (ou alors 1 trace par1 trace !)</text:p>
      <text:h text:style-name="Heading_20_3" text:outline-level="3">Sur le smartphone</text:h>
      <text:list text:style-name="L39">
        <text:list-item>
          <text:p text:style-name="P68">application Iphigénie</text:p>
        </text:list-item>
        <text:list-item>
          <text:p text:style-name="P68">Réglages &gt; Cloud</text:p>
        </text:list-item>
        <text:list-item>
          <text:p text:style-name="P69">Activer les sauvegardes automatiques</text:p>
        </text:list-item>
      </text:list>
      <text:h text:style-name="Heading_20_3" text:outline-level="3">Sur l'ordinateur</text:h>
      <text:list text:style-name="L40">
        <text:list-item>
          <text:p text:style-name="P70">Compte <text:span text:style-name="T91">G-mail</text:span></text:p>
        </text:list-item>
        <text:list-item>
          <text:p text:style-name="P71">Drive</text:p>
        </text:list-item>
      </text:list>
      <text:p text:style-name="Standard"/>
      <text:p text:style-name="P1"/>
      <text:h text:style-name="Heading_20_2" text:outline-level="2"><text:span text:style-name="T79">Site "</text:span>Géoportail<text:span text:style-name="T79">"</text:span></text:h>
      <text:p text:style-name="Text_20_body"><text:a xlink:type="simple" xlink:href="https://www.geoportail.gouv.fr/carte" text:style-name="Internet_20_link" text:visited-style-name="Visited_20_Internet_20_Link">https://www.geoportail.gouv.fr/carte</text:a></text:p>
      <text:h text:style-name="Heading_20_3" text:outline-level="3"><text:span text:style-name="T74">A</text:span>vantages</text:h>
      <text:list text:style-name="L41">
        <text:list-item>
          <text:p text:style-name="P125">gratuit</text:p>
        </text:list-item>
        <text:list-item>
          <text:p text:style-name="P127">bon visuel en 3D</text:p>
        </text:list-item>
      </text:list>
      <text:h text:style-name="P53" text:outline-level="3">Choix de la carte</text:h>
      <text:list text:style-name="L42">
        <text:list-item>
          <text:p text:style-name="P126">Menu (haut gauche) &gt; voir tous les fonds de carte &gt; cartes IGN classiques <text:span text:style-name="T73">(et / ou Open Street Map)</text:span></text:p>
        </text:list-item>
        <text:list-item>
          <text:p text:style-name="P130">Menu "carte en cours" (haut droite)</text:p>
        </text:list-item>
      </text:list>
      <text:p text:style-name="P25"><draw:caption text:anchor-type="paragraph" draw:z-index="25" draw:name="Légende 3" draw:style-name="gr4" draw:text-style-name="P137" svg:width="4.234cm" svg:height="0.618cm" svg:x="6.842cm" svg:y="0.134cm" draw:caption-point-x="8.775cm" draw:caption-point-y="1.168cm"><text:p text:style-name="P136"><text:span text:style-name="T103">paramètres de la carte</text:span></text:p></draw:caption><draw:frame draw:style-name="fr4" draw:name="Image15" text:anchor-type="paragraph" svg:x="12.102cm" svg:y="-0.198cm" svg:width="3.971cm" svg:height="4.369cm" draw:z-index="24"><draw:image xlink:href="Pictures/10000001000000EF00000107D4F7D36F.png" xlink:type="simple" xlink:show="embed" xlink:actuate="onLoad" draw:mime-type="image/png"/></draw:frame></text:p>
      <text:p text:style-name="P24"/>
      <text:p text:style-name="P25"/>
      <text:p text:style-name="P24"><draw:caption text:anchor-type="paragraph" draw:z-index="27" draw:name="Légende 8" draw:style-name="gr4" draw:text-style-name="P137" svg:width="4.234cm" svg:height="0.618cm" svg:x="6.842cm" svg:y="0.134cm" draw:caption-point-x="5.579cm" draw:caption-point-y="-0.515cm"><text:p text:style-name="P136"><text:span text:style-name="T103">outils</text:span></text:p></draw:caption></text:p>
      <text:p text:style-name="P24"/>
      <text:h text:style-name="Heading_20_3" text:outline-level="3"><text:span text:style-name="T74">P</text:span>aramètres de la carte</text:h>
      <text:p text:style-name="Text_20_body"><draw:caption text:anchor-type="paragraph" draw:z-index="28" draw:name="Légende 9" draw:style-name="gr3" draw:text-style-name="P137" svg:width="4.977cm" svg:height="0.985cm" svg:x="1.044cm" svg:y="0.076cm" draw:caption-point-x="7.694cm" draw:caption-point-y="0.96cm"><text:p text:style-name="P136"><text:span text:style-name="T103">réglage transparence</text:span></text:p><text:p text:style-name="P136"><text:span text:style-name="T103">(pour superposer 2 cartes)</text:span></text:p></draw:caption></text:p>
      <text:p text:style-name="Text_20_body"><draw:frame draw:style-name="fr4" draw:name="Image16" text:anchor-type="paragraph" svg:x="7.154cm" svg:y="-0.021cm" svg:width="4.339cm" svg:height="2.699cm" draw:z-index="26"><draw:image xlink:href="Pictures/10000001000000A4000000660359A500.png" xlink:type="simple" xlink:show="embed" xlink:actuate="onLoad" draw:mime-type="image/png"/></draw:frame></text:p>
      <text:p text:style-name="Text_20_body"/>
      <text:p text:style-name="Text_20_body"/>
      <text:p text:style-name="Text_20_body"/>
      <text:h text:style-name="Heading_20_3" text:outline-level="3"><text:span text:style-name="T74">O</text:span>utils</text:h>
      <text:h text:style-name="Heading_20_4" text:outline-level="4">Calculer un itinéraire : </text:h>
      <text:list text:style-name="L43">
        <text:list-item>
          <text:p text:style-name="P128">pointer le départ et l'arrivée sur la carte &gt; calculer</text:p>
        </text:list-item>
      </text:list>
      <text:p text:style-name="P23">peu pratique : il faut qu'il y ait un sentier, on ne choisit pas l'itinéraire</text:p>
      <text:h text:style-name="Heading_20_4" text:outline-level="4">Importer des données</text:h>
      <text:list text:style-name="L44">
        <text:list-item>
          <text:p text:style-name="P129">pour importer un fichier gpx</text:p>
        </text:list-item>
      </text:list>
      <text:p text:style-name="P2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Color Emoji" svg:font-family="'Noto Color Emoji'"/>
    <style:font-face style:name="Noto Sans CJK SC" svg:font-family="'Noto Sans CJK SC'" style:font-pitch="variable"/>
    <style:font-face style:name="Noto Serif CJK SC" svg:font-family="'Noto Serif CJK SC'" style:font-pitch="variable"/>
    <style:font-face style:name="Noto Serif CJK SC1" svg:font-family="'Noto Serif CJK SC'" style:font-family-generic="system" style:font-pitch="variable"/>
    <style:font-face style:name="OpenSymbol" svg:font-family="OpenSymbol" style:font-charset="x-symbol"/>
    <style:font-face style:name="OpenSymbol1" svg:font-family="OpenSymbol"/>
    <style:font-face style:name="OpenSymbol2" svg:font-family="OpenSymbol, 'Arial Unicode MS'" style:font-charset="x-symbol"/>
    <style:font-face style:name="OpenSymbol3" svg:font-family="OpenSymbol, 'Arial Unicode MS'"/>
    <style:font-face style:name="Symbol" svg:font-family="Symbol" style:font-charset="x-symbol"/>
  </office:font-face-decls>
  <office:styles>
    <draw:marker draw:name="Arrow" svg:viewBox="0 0 20 20" svg:d="M0 20l10-20 10 2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1" style:font-size-asian="10.5pt" style:language-asian="zh" style:country-asian="CN" style:font-name-complex="Lohit Devanagari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font-name-asian="Noto Serif CJK SC1" style:font-size-asian="10.5pt" style:language-asian="zh" style:country-asian="CN" style:font-name-complex="Lohit Devanagari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fr" fo:country="FR" style:letter-kerning="true" style:font-name-asian="Noto Serif CJK SC" style:font-family-asian="'Noto Serif CJK SC'" style:font-pitch-asian="variable" style:font-size-asian="12pt" style:language-asian="zh" style:country-asian="CN" style:font-name-complex="Lohit Devanagari1" style:font-family-complex="'Lohit Devanagari'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Noto Sans CJK SC" style:font-family-asian="'Noto Sans CJK SC'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50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ohit Devanagari" style:font-family-complex="'Lohit Devanagari'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class="text">
      <loext:graphic-properties draw:fill="solid" draw:fill-color="#dee6ef"/>
      <style:paragraph-properties fo:margin-top="0cm" fo:margin-bottom="0cm" style:contextual-spacing="false" fo:line-height="150%" fo:background-color="#dee6ef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left="0.499cm" fo:margin-right="0cm" fo:margin-top="0cm" fo:margin-bottom="0cm" style:contextual-spacing="false" fo:text-indent="0cm" style:auto-text-indent="false"/>
      <style:text-properties fo:color="#2a6099" loext:opacity="100%" fo:font-size="16pt" fo:font-style="italic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line-height="100%"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left="1.499cm" fo:margin-right="0cm" fo:margin-top="0cm" fo:margin-bottom="0cm" style:contextual-spacing="false" fo:text-indent="0cm" style:auto-text-indent="false"/>
      <style:text-properties fo:color="#158466" loext:opacity="100%" fo:font-size="14pt" fo:font-style="italic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2cm" fo:margin-right="0cm" fo:margin-top="0cm" fo:margin-bottom="0cm" style:contextual-spacing="false" fo:text-indent="0cm" style:auto-text-indent="false"/>
      <style:text-properties fo:color="#ea7500" loext:opacity="100%" fo:font-size="12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WW8Num2z0" style:family="text">
      <style:text-properties style:font-name="Symbol" fo:font-family="Symbol" style:font-charset="x-symbol" style:font-name-complex="OpenSymbol2" style:font-family-complex="OpenSymbol, 'Arial Unicode MS'" style:font-charset-complex="x-symbol"/>
    </style:style>
    <style:style style:name="WW8Num2z1" style:family="text">
      <style:text-properties style:font-name="OpenSymbol3" fo:font-family="OpenSymbol, 'Arial Unicode MS'" style:font-name-complex="OpenSymbol2" style:font-family-complex="OpenSymbol, 'Arial Unicode MS'" style:font-charset-complex="x-symbol"/>
    </style:style>
    <style:style style:name="WW8Num3z0" style:family="text">
      <style:text-properties style:font-name="Symbol" fo:font-family="Symbol" style:font-charset="x-symbol" style:font-name-complex="OpenSymbol2" style:font-family-complex="OpenSymbol, 'Arial Unicode MS'" style:font-charset-complex="x-symbol"/>
    </style:style>
    <style:style style:name="WW8Num3z1" style:family="text">
      <style:text-properties style:font-name="OpenSymbol3" fo:font-family="OpenSymbol, 'Arial Unicode MS'" style:font-name-complex="OpenSymbol2" style:font-family-complex="OpenSymbol, 'Arial Unicode MS'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2" fo:font-family="OpenSymbol, 'Arial Unicode MS'" style:font-charset="x-symbol" style:font-name-asian="OpenSymbol2" style:font-family-asian="OpenSymbol, 'Arial Unicode MS'" style:font-charset-asian="x-symbol" style:font-name-complex="OpenSymbol2" style:font-family-complex="OpenSymbol, 'Arial Unicode MS'" style:font-charset-complex="x-symbol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3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3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3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3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3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3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3"/>
      </text:list-level-style-bullet>
      <text:list-level-style-bullet text:level="3" text:style-name="WW8Num3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3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3"/>
      </text:list-level-style-bullet>
      <text:list-level-style-bullet text:level="6" text:style-name="WW8Num3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3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3"/>
      </text:list-level-style-bullet>
      <text:list-level-style-bullet text:level="9" text:style-name="WW8Num3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3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officeooo:rsid="0053d6c8"/>
    </style:style>
    <style:style style:name="MT2" style:family="text">
      <style:text-properties officeooo:rsid="0039f08c"/>
    </style: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file-name text:display="name-and-extension">2026 resume manuel Iphigenie.odt</text:file-name><text:tab/><text:span text:style-name="MT1">Alain PICART</text:span><text:tab/><text:span text:style-name="MT2">page </text:span><text:page-number text:select-page="current">14</text:page-number><text:s/>/ <text:page-count>14</text:page-count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1-17T09:10:49.916937400</meta:creation-date>
    <dc:date>2025-11-23T22:03:50.931463018</dc:date>
    <meta:editing-cycles>83</meta:editing-cycles>
    <meta:editing-duration>PT15H36M36S</meta:editing-duration>
    <meta:generator>LibreOffice/24.2.7.2$Linux_X86_64 LibreOffice_project/420$Build-2</meta:generator>
    <meta:document-statistic meta:table-count="0" meta:image-count="24" meta:object-count="0" meta:page-count="14" meta:paragraph-count="199" meta:word-count="1514" meta:character-count="8626" meta:non-whitespace-character-count="7357"/>
  </office:meta>
</office:document-meta>
</file>